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277a9ca32d64fca71340c394d75c302.jpg"/>
  <manifest:file-entry manifest:media-type="image/jpeg" manifest:full-path="Pictures/70e0a0ed61bc5fc4f681588faa19a7bf.jpg"/>
  <manifest:file-entry manifest:media-type="image/jpeg" manifest:full-path="Pictures/b9a2445c866a031c8601df30fd4752a0.jpg"/>
  <manifest:file-entry manifest:media-type="image/jpeg" manifest:full-path="Pictures/f9091aa1588d180e309d54fbdd335831.jpg"/>
  <manifest:file-entry manifest:media-type="image/gif" manifest:full-path="Pictures/d4c7d46ae0517aed7713dcb66b904b51.gif"/>
  <manifest:file-entry manifest:media-type="image/jpeg" manifest:full-path="Pictures/6e8641076866c0e2a15ac6c68d2628f2.jpg"/>
  <manifest:file-entry manifest:media-type="image/jpeg" manifest:full-path="Pictures/dc1ee664755f813799fe1ab55272f8fe.jpg"/>
  <manifest:file-entry manifest:media-type="image/gif" manifest:full-path="Pictures/8316a76689252934b8ece2e85bc575e1.gif"/>
  <manifest:file-entry manifest:media-type="image/jpeg" manifest:full-path="Pictures/244ca0af8fb2ac755e0fde44435c64d5.jpg"/>
  <manifest:file-entry manifest:media-type="image/jpeg" manifest:full-path="Pictures/b7e7ca848410879dd26e7811e6830f99.jpg"/>
  <manifest:file-entry manifest:media-type="image/jpeg" manifest:full-path="Pictures/340c5852c922a78cb32b06f78754f4fc.jpg"/>
  <manifest:file-entry manifest:media-type="image/jpeg" manifest:full-path="Pictures/1b5b650995ec372601d85eb96caba888.jpg"/>
  <manifest:file-entry manifest:media-type="image/png" manifest:full-path="Pictures/2ec98d71ba780d316227c183440e3108.png"/>
  <manifest:file-entry manifest:media-type="image/jpeg" manifest:full-path="Pictures/e862a6e741258a4b7a867118f069f536.jpg"/>
  <manifest:file-entry manifest:media-type="image/jpeg" manifest:full-path="Pictures/9ec4614a25e56502f382f962237945dd.jpg"/>
  <manifest:file-entry manifest:media-type="image/jpeg" manifest:full-path="Pictures/d2db263a5276789003fc3e09ee25580d.jpeg"/>
  <manifest:file-entry manifest:media-type="image/jpeg" manifest:full-path="Pictures/ad0baef891a3692c947011556af1892f.jpg"/>
  <manifest:file-entry manifest:media-type="image/jpeg" manifest:full-path="Pictures/9b57d52da8461c225e03317a216d27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start"/>Informationen für Beratung und Zusatzinformationen für Seminarteilnehmer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4157608695652cm" style:rel-height="scale"><draw:image xlink:href="Pictures/a277a9ca32d64fca71340c394d75c302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zusatzinformationen:lex_hn:lex_hn" text:style-name="Internet_20_link" text:visited-style-name="Visited_20_Internet_20_Link">Zusammenstellung wichtiger Rechtsakte der Europäischen Union</text:a><text:line-break/><text:a xlink:type="simple" xlink:href="https://wiki.product-compliance.net/doku.php?id=zusatzinformationen:lex_hn:lex_hn" text:style-name="Internet_20_link" text:visited-style-name="Visited_20_Internet_20_Link">Aktuelle Informationen zu europäisch harmonisierten Spezifikation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bialek-ing.de/"><draw:frame draw:style-name="media" draw:name="4" text:anchor-type="as-char" draw:z-index="4" svg:width="10.583333333333cm" svg:height="2.1102719033233cm"><draw:image xlink:href="Pictures/70e0a0ed61bc5fc4f681588faa19a7bf.jp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anwendungsbereich_ausnahmen_mrl.pdf" text:style-name="Internet_20_link" text:visited-style-name="Visited_20_Internet_20_Link">Anwendungsbereich der Maschinenrichtlinie; Ausnahmen</text:a><text:line-break/><text:a xlink:type="simple" xlink:href="https://wiki.product-compliance.net/lib/exe/fetch.php?media=zusatzinformationen:anwendungsbereich_ausnahmen_mvo.pdf" text:style-name="Internet_20_link" text:visited-style-name="Visited_20_Internet_20_Link">Anwendungsbereich der Maschinenverordnung; Ausnahm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din.de/de/service-fuer-anwender/anp"><draw:frame draw:style-name="media" draw:name="6" text:anchor-type="as-char" draw:z-index="6" svg:width="10.583333333333cm" svg:height="1.8761363636364cm"><draw:image xlink:href="Pictures/f9091aa1588d180e309d54fbdd335831.jp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659689465409cm" style:rel-height="scale"><draw:image xlink:href="Pictures/d4c7d46ae0517aed7713dcb66b904b51.gif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anhang_i_mrl.pdf" text:style-name="Internet_20_link" text:visited-style-name="Visited_20_Internet_20_Link">Gliederung des Anhangs I der Maschinenrichtlinie</text:a><text:line-break/><text:a xlink:type="simple" xlink:href="https://wiki.product-compliance.net/lib/exe/fetch.php?media=zusatzinformationen:anforderungen.pdf" text:style-name="Internet_20_link" text:visited-style-name="Visited_20_Internet_20_Link">Gliederung des Anhangs III der Maschinenverordnung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pbf-engineering.de/"><draw:frame draw:style-name="media" draw:name="8" text:anchor-type="as-char" draw:z-index="8" svg:width="9.2604166666667cm" style:rel-width="100%" svg:height="2.3551792055038cm" style:rel-height="scale"><draw:image xlink:href="Pictures/6e8641076866c0e2a15ac6c68d2628f2.jp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638888888889cm" style:rel-height="scale"><draw:image xlink:href="Pictures/dc1ee664755f813799fe1ab55272f8fe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beispiele_fuer_gefaehrdungen.pdf" text:style-name="Internet_20_link" text:visited-style-name="Visited_20_Internet_20_Link">Typische Gefährdungen an Maschinen auf der Grundlage von Anhang B1 der Norm DIN EN ISO 12100:2011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horeb.org/"><draw:frame draw:style-name="media" draw:name="10" text:anchor-type="as-char" draw:z-index="10" svg:width="10.583333333333cm" svg:height="1.3083791208791cm"><draw:image xlink:href="Pictures/8316a76689252934b8ece2e85bc575e1.gif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7514671361502cm" style:rel-height="scale"><draw:image xlink:href="Pictures/244ca0af8fb2ac755e0fde44435c64d5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aus_lvd_guide-2016.pdf" text:style-name="Internet_20_link" text:visited-style-name="Visited_20_Internet_20_Link">Beispiele für Produkte, die in den Anwendungsbereich bzw. nicht in den Anwendungsbereich der Niederspannungsrichtlinie fall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659689465409cm" style:rel-height="scale"><draw:image xlink:href="Pictures/b7e7ca848410879dd26e7811e6830f99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vorschlag-gliederung-gebrauchsanleitungen.pdf" text:style-name="Internet_20_link" text:visited-style-name="Visited_20_Internet_20_Link">Vorschlag für die Gliederung von Gebrauchsanleitungen (Betriebsanleitungen, Benutzerhandbücher)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2.5249576988156cm" style:rel-height="scale"><draw:image xlink:href="Pictures/340c5852c922a78cb32b06f78754f4fc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rohs.pdf" text:style-name="Internet_20_link" text:visited-style-name="Visited_20_Internet_20_Link">Relevante Produktgruppen nach Richtlinie 2011/65/EU (RoHS)</text:a><text:line-break/><text:a xlink:type="simple" xlink:href="https://wiki.product-compliance.net/lib/exe/fetch.php?media=zusatzinformationen:weee.pdf" text:style-name="Internet_20_link" text:visited-style-name="Visited_20_Internet_20_Link">Relevante Produktgruppen nach Richtlinie 2012/19/EU ("WEEE")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6602604166667cm" style:rel-height="scale"><draw:image xlink:href="Pictures/1b5b650995ec372601d85eb96caba888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beispiele_fuer_konformitaetserklaerungen.pdf" text:style-name="Internet_20_link" text:visited-style-name="Visited_20_Internet_20_Link">Beispiele für EU-Konformitätserklärungen - allgemein</text:a><text:line-break/><text:a xlink:type="simple" xlink:href="https://wiki.product-compliance.net/lib/exe/fetch.php?media=zusatzinformationen:erklaerungen.pdf" text:style-name="Internet_20_link" text:visited-style-name="Visited_20_Internet_20_Link">Beispiele für EU-Konformitätserklärungen bezogen auf die Anforderungen der Maschinenverordnung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6458333333333cm" style:rel-width="100%" svg:height="2.8837679856115cm" style:rel-height="scale"><draw:image xlink:href="Pictures/2ec98d71ba780d316227c183440e3108.pn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rb-beispiel_tool_2015-08-07.pdf" text:style-name="Internet_20_link" text:visited-style-name="Visited_20_Internet_20_Link">Beispiel für eine Risikobeurteilung (Auszug) nach Maschinenrichtlinie und Erläuterungen zu einem einfachen Tool für deren Ausführung</text:a><text:line-break/><text:a xlink:type="simple" xlink:href="https://wiki.product-compliance.net/lib/exe/fetch.php?media=zusatzinformationen:risikobewertung_minderung.pdf" text:style-name="Internet_20_link" text:visited-style-name="Visited_20_Internet_20_Link">Hinweise zur Risikobewertung und Risikominderung an Maschinen (Mechanik)</text:a><text:line-break/><text:a xlink:type="simple" xlink:href="https://wiki.product-compliance.net/lib/exe/fetch.php?media=zusatzinformationen:risikobewertung_minderung-elektrik.pdf" text:style-name="Internet_20_link" text:visited-style-name="Visited_20_Internet_20_Link">Hinweise zur Risikobewertung und Risikominderung - Elektrik</text:a><text:line-break/><text:a xlink:type="simple" xlink:href="https://wiki.product-compliance.net/lib/exe/fetch.php?media=zusatzinformationen:ex-gefahr_im_innern.pdf" text:style-name="Internet_20_link" text:visited-style-name="Visited_20_Internet_20_Link">Explosionsgefahr im Innern von Gerät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6458333333333cm" style:rel-width="100%" svg:height="2.0700183654729cm" style:rel-height="scale"><draw:image xlink:href="Pictures/e862a6e741258a4b7a867118f069f536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pflichten-wirtschaftsakteure.pdf" text:style-name="Internet_20_link" text:visited-style-name="Visited_20_Internet_20_Link">Typische Pflichten der Wirtschaftsakteuere beim Bereitstellen (Inverkehrbringen) von Produkten auf dem Unionsmarkt</text:a><text:line-break/><text:a xlink:type="simple" xlink:href="https://wiki.product-compliance.net/lib/exe/fetch.php?media=zusatzinformationen:pflichten-wirtschaftsteilnehmer.pdf" text:style-name="Internet_20_link" text:visited-style-name="Visited_20_Internet_20_Link">wie vor, jedoch bezogen auf die Anforderungen der Maschinenverordnung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6458333333333cm" style:rel-width="100%" svg:height="1.765501218769cm" style:rel-height="scale"><draw:image xlink:href="Pictures/9ec4614a25e56502f382f962237945dd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beschaffungsplanung.pdf" text:style-name="Internet_20_link" text:visited-style-name="Visited_20_Internet_20_Link">Notwendiges Wissen und auszuführende Schritte der strategischen Beschaffungsplanung in Organisation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6458333333333cm" style:rel-width="100%" svg:height="1.4898076923077cm" style:rel-height="scale"><draw:image xlink:href="Pictures/d2db263a5276789003fc3e09ee25580d.jpe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prueftaetigkeiten.pdf" text:style-name="Internet_20_link" text:visited-style-name="Visited_20_Internet_20_Link">Typische auszuführende Prüf- und Abnahmetätigkeiten im Zuge der Beschaffung von Maschinen und Anlagen (Arbeitsmittel)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2.6458333333333cm" style:rel-width="100%" svg:height="1.984375cm" style:rel-height="scale"><draw:image xlink:href="Pictures/ad0baef891a3692c947011556af1892f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lib/exe/fetch.php?media=zusatzinformationen:standard-dokumente.pdf" text:style-name="Internet_20_link" text:visited-style-name="Visited_20_Internet_20_Link">Standard-Dokumente (Produktanforderungsdokumente) zur Nutzung in Unternehm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2.6458333333333cm" style:rel-width="100%" svg:height="1.7638888888889cm" style:rel-height="scale"><draw:image xlink:href="Pictures/9b57d52da8461c225e03317a216d270f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zusatzinformationen:anforderungen_umsetzen" text:style-name="Internet_20_link" text:visited-style-name="Visited_20_Internet_20_Link">Ausgewählte Informationsquellen zur Umsetzung aktueller Anforderungen aufgrund des Einsatzes moderner Technologi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39:02</meta:creation-date>
    <dc:creator>Generated</dc:creator>
    <dc:date>2026-08-30T14::39:02</dc:date>
    <dc:language>en-US</dc:language>
    <meta:editing-cycles>1</meta:editing-cycles>
    <meta:editing-duration>PT0S</meta:editing-duration>
    <dc:title>zusatzinformationen:start</dc:title>
  </office:meta>
</office:document-meta>
</file>