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20e1bbd56ea11cf1b62d7b452b9e1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8:p18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8:p18" text:style-name="Internet_20_link" text:visited-style-name="Visited_20_Internet_20_Link">Militärgüter</text:a><text:line-break/><text:a xlink:type="simple" xlink:href="https://wiki.product-compliance.net/doku.php?id=zusatzinformationen:lex_hn:p18:p18" text:style-name="Internet_20_link" text:visited-style-name="Visited_20_Internet_20_Link">Verteidigungsgüter</text:a><text:line-break/><text:a xlink:type="simple" xlink:href="https://wiki.product-compliance.net/doku.php?id=zusatzinformationen:lex_hn:p18:p18" text:style-name="Internet_20_link" text:visited-style-name="Visited_20_Internet_20_Link">Dual us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9757772957cm" style:rel-height="scale"><draw:image xlink:href="Pictures/620e1bbd56ea11cf1b62d7b452b9e12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ilitärgüter, Verteidigungsgüter, Dual us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qid=1740554674299&amp;uri=CELEX%3A32008E0944" text:style-name="Internet_20_link" text:visited-style-name="Visited_20_Internet_20_Link">LINK</text:a><text:line-break/>Gemeinsamer Standpunkt 2008/944/GASP des Rates vom 8. Dezember 2008 betreffend gemeinsame Regeln für die Kontrolle der Ausfuhr von Militärtechnologie und Militärgüter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8E0944-20250415" text:style-name="Internet_20_link" text:visited-style-name="Visited_20_Internet_20_Link">vom 15.04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52020XG0313(07)&amp;qid=1740554780913" text:style-name="Internet_20_link" text:visited-style-name="Visited_20_Internet_20_Link">LINK</text:a><text:line-break/>Gemeinsame Militärgüterliste vom 17.02.2020<text:line-break/>
<text:a xlink:type="simple" xlink:href="https://eur-lex.europa.eu/legal-content/DE/ALL/?uri=CELEX:32009L0043&amp;qid=1740554856089" text:style-name="Internet_20_link" text:visited-style-name="Visited_20_Internet_20_Link">LINK</text:a><text:line-break/>Richtlinie 2009/43/EG zur Vereinfachung der Bedingungen für die innergemeinschaftliche Verbringung von Verteidigungsgütern<text:line-break/>
in der konsolidierten Fassung <text:a xlink:type="simple" xlink:href="https://eur-lex.europa.eu/legal-content/DE/ALL/?uri=CELEX:02009L0043-20260605" text:style-name="Internet_20_link" text:visited-style-name="Visited_20_Internet_20_Link">vom 05.06.2026</text:a><text:line-break/>
<text:a xlink:type="simple" xlink:href="https://eur-lex.europa.eu/legal-content/DE/ALL/?uri=CELEX:32026L0325&amp;qid=1772020027806" text:style-name="Internet_20_link" text:visited-style-name="Visited_20_Internet_20_Link">LINK</text:a><text:line-break/>Delegierte Richtlinie (EU) 2026/325 zur Aktualisierung des Anhangs der Richtlinie 2009/43/EG (Liste der Verteidigungsgüter)<text:line-break/>
<text:a xlink:type="simple" xlink:href="https://eur-lex.europa.eu/legal-content/DE/ALL/?uri=CELEX:32021R0821&amp;qid=1764252599275" text:style-name="Internet_20_link" text:visited-style-name="Visited_20_Internet_20_Link">LINK</text:a><text:line-break/>VO (EU) 2021/821 Unionsregelung für die Kontrolle der Ausfuhr, der Vermittlung, der technischen Unterstützung der Durchfuhr und der Verbringung betreffend Güter mit doppeltem Verwendungszweck<text:line-break/>
in der konsolidierten Fassung <text:a xlink:type="simple" xlink:href="https://eur-lex.europa.eu/legal-content/DE/ALL/?uri=CELEX:02021R0821-20251115" text:style-name="Internet_20_link" text:visited-style-name="Visited_20_Internet_20_Link">vom 15.11.2025</text:a><text:line-break/>
<text:a xlink:type="simple" xlink:href="https://eur-lex.europa.eu/legal-content/DE/ALL/?uri=CELEX:32025L0290&amp;qid=1740554989566" text:style-name="Internet_20_link" text:visited-style-name="Visited_20_Internet_20_Link">LINK</text:a><text:line-break/>Delegierte Richtlinie (EU) 2025/290 zur Änderung der Liste der Verteidigungsgüter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22:45</meta:creation-date>
    <dc:creator>Generated</dc:creator>
    <dc:date>2026-09-01T18::22:45</dc:date>
    <dc:language>en-US</dc:language>
    <meta:editing-cycles>1</meta:editing-cycles>
    <meta:editing-duration>PT0S</meta:editing-duration>
    <dc:title>zusatzinformationen:lex_hn:p18:p18_01</dc:title>
  </office:meta>
</office:document-meta>
</file>