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a7a3a2f140b6ad631049c6a828f16b75.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27"/>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372367216117cm" style:rel-height="scale"><draw:image xlink:href="Pictures/a7a3a2f140b6ad631049c6a828f16b75.jpe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Zivilluftfahrt und Errichtung einer Agentur für Flugsicherheit</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uriserv:OJ.L_.2018.212.01.0001.01.DEU" text:style-name="Internet_20_link" text:visited-style-name="Visited_20_Internet_20_Link">LINK</text:a><text:line-break/>Verordnung (EU) 2018/1139 des Europäischen Parlaments und des Rates vom 4. Juli 2018 zur Festlegung gemeinsamer Vorschriften für die Zivilluftfahrt und zur Errichtung einer Agentur der Europäischen Union für Flugsicherheit sowie zur Änderung der Verordnungen (EG) Nr. 2111/2005, (EG) Nr. 1008/2008, (EU) Nr. 996/2010, (EU) Nr. 376/2014 und der Richtlinien 2014/30/EU und 2014/53/EU des Europäischen Parlaments und des Rates, und zur Aufhebung der Verordnungen (EG) Nr. 552/2004 und (EG) Nr. 216/2008 des Europäischen Parlaments und des Rates und der Verordnung (EWG) Nr. 3922/91 des Rates<text:line-break/>
<text:a xlink:type="simple" xlink:href="https://eur-lex.europa.eu/legal-content/DE/ALL/?uri=OJ:L_202601744" text:style-name="Internet_20_link" text:visited-style-name="Visited_20_Internet_20_Link">LINK</text:a><text:line-break/>Verordnung (EU) 2026/1744 des Europäischen Parlaments und des Rates vom 8. Juli 2026 zur Änderung der Verordnungen (EU) 2024/1689, (EU) 2018/1139 und (EU) 2023/1230 im Hinblick auf die Vereinfachung der Umsetzung harmonisierter Vorschriften für künstliche Intelligenz (Digital-Omnibus-Verordnung zur KI)</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8R1139-20250525" text:style-name="Internet_20_link" text:visited-style-name="Visited_20_Internet_20_Link">vom 25.05.2025</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staat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15::50:56</meta:creation-date>
    <dc:creator>Generated</dc:creator>
    <dc:date>2026-08-29T15::50:56</dc:date>
    <dc:language>en-US</dc:language>
    <meta:editing-cycles>1</meta:editing-cycles>
    <meta:editing-duration>PT0S</meta:editing-duration>
    <dc:title>zusatzinformationen:lex_hn:p17:p17_27</dc:title>
  </office:meta>
</office:document-meta>
</file>