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72d652e838c74c8d5dab3beb9738d4e4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6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877252252252cm" style:rel-height="scale"><draw:image xlink:href="Pictures/72d652e838c74c8d5dab3beb9738d4e4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rteilung von Lufttüchtigkeits- und Umweltzeugnissen für Luftfahrzeuge und zugehörige Produkte, Bau- und Ausrüstungsteile sowie für die Zulassung von Entwicklungs- und Herstellungsbetrieb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2R0748&amp;qid=1668070268394" text:style-name="Internet_20_link" text:visited-style-name="Visited_20_Internet_20_Link">LINK</text:a><text:line-break/>Verordnung (EU) Nr. 748/2012 der Kommission vom 3. August 2012 zur Festlegung der Durchführungsbestimmungen für die Erteilung von Lufttüchtigkeits- und Umweltzeugnissen für Luftfahrzeuge und zugehörige Produkte, Bau- und Ausrüstungsteile sowie für die Zulassung von Entwicklungs- und Herstellungsbetrieb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2R0748-20260222" text:style-name="Internet_20_link" text:visited-style-name="Visited_20_Internet_20_Link">vom 22.02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25R1065&amp;qid=1755154391309" text:style-name="Internet_20_link" text:visited-style-name="Visited_20_Internet_20_Link">LINK</text:a><text:line-break/>Delegierte Verordnung (EU) 2025/1065 der Kommission vom 28. Mai 2025 zur Änderung der Verordnung (EU) Nr. 748/2012 im Hinblick auf die Aktualisierung der Bezugnahmen auf Umweltschutzanforderungen und zur Berichtigung jener Verordnung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0::29:27</meta:creation-date>
    <dc:creator>Generated</dc:creator>
    <dc:date>2026-08-31T20::29:27</dc:date>
    <dc:language>en-US</dc:language>
    <meta:editing-cycles>1</meta:editing-cycles>
    <meta:editing-duration>PT0S</meta:editing-duration>
    <dc:title>zusatzinformationen:lex_hn:p17:p17_26</dc:title>
  </office:meta>
</office:document-meta>
</file>