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99b0ba39b8565d1b056beaa82511fd6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e99b0ba39b8565d1b056beaa82511fd6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Kleine Fahrgastschiffe (L &lt; 24 m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2::22:10</meta:creation-date>
    <dc:creator>Generated</dc:creator>
    <dc:date>2026-08-31T22::22:10</dc:date>
    <dc:language>en-US</dc:language>
    <meta:editing-cycles>1</meta:editing-cycles>
    <meta:editing-duration>PT0S</meta:editing-duration>
    <dc:title>zusatzinformationen:lex_hn:p17:p17_22</dc:title>
  </office:meta>
</office:document-meta>
</file>