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4db511d2e9d66c281c9d5eace3966ac2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1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261396011396cm" style:rel-height="scale"><draw:image xlink:href="Pictures/4db511d2e9d66c281c9d5eace3966ac2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Infrastruktur für alternative Kraftstoff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3R1804" text:style-name="Internet_20_link" text:visited-style-name="Visited_20_Internet_20_Link">LINK</text:a><text:line-break/>Verordnung (EU) 2023/1804 des Europäischen Parlaments und des Rates vom 13. September 2023 über den Aufbau der Infrastruktur für alternative Kraftstoffe und zur Aufhebung der Richtlinie 2014/94/EU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23R1804-20260108" text:style-name="Internet_20_link" text:visited-style-name="Visited_20_Internet_20_Link">vom 08.01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staa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CELEX:32025R0645&amp;qid=1752070626159" text:style-name="Internet_20_link" text:visited-style-name="Visited_20_Internet_20_Link">LINK</text:a><text:line-break/>Delegierte Verordnung (EU) 2025/645 der Kommission vom 1. April 2025 zur Ergänzung der Verordnung (EU) 2023/1804 des Europäischen Parlaments und des Rates im Hinblick auf gemeinsame technische Anforderungen an eine gemeinsame Anwendungsprogrammschnittstelle<text:line-break/>
<text:a xlink:type="simple" xlink:href="https://eur-lex.europa.eu/legal-content/DE/ALL/?uri=CELEX:32025R0655&amp;qid=1752070677089" text:style-name="Internet_20_link" text:visited-style-name="Visited_20_Internet_20_Link">LINK</text:a><text:line-break/>Durchführungsverordnung (EU) 2025/655 der Kommission vom 2. April 2025 mit Durchführungsbestimmungen zur Verordnung (EU) 2023/1804 des Europäischen Parlaments und des Rates für Spezifikationen und Verfahren in Bezug auf die Verfügbarkeit und Zugänglichkeit von Daten zur Infrastruktur für alternative Kraftstoffe<text:line-break/>
<text:a xlink:type="simple" xlink:href="https://eur-lex.europa.eu/legal-content/DE/ALL/?uri=CELEX:32025R0656&amp;qid=1752070626159" text:style-name="Internet_20_link" text:visited-style-name="Visited_20_Internet_20_Link">LINK</text:a><text:line-break/>Delegierte Verordnung (EU) 2025/656 der Kommission vom 2. April 2025 zur Änderung der Verordnung (EU) 2023/1804 des Europäischen Parlaments und des Rates im Hinblick auf Normen für das kabellose Aufladen, das elektrische Straßensystem, die Vehicle-to-Grid-Kommunikation und die Wasserstoffversorgung für Straßenfahrzeuge<text:line-break/>
<text:a xlink:type="simple" xlink:href="https://eur-lex.europa.eu/legal-content/DE/ALL/?uri=CELEX:32025R0671&amp;qid=1752070626159" text:style-name="Internet_20_link" text:visited-style-name="Visited_20_Internet_20_Link">LINK</text:a><text:line-break/>Delegierte Verordnung (EU) 2025/671 der Kommission vom 2. April 2025 zur Änderung der Verordnung (EU) 2023/1804 des Europäischen Parlaments und des Rates im Hinblick auf zusätzliche Datenarten zur Infrastruktur für alternative Kraftstoffe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4::21:14</meta:creation-date>
    <dc:creator>Generated</dc:creator>
    <dc:date>2026-08-30T14::21:14</dc:date>
    <dc:language>en-US</dc:language>
    <meta:editing-cycles>1</meta:editing-cycles>
    <meta:editing-duration>PT0S</meta:editing-duration>
    <dc:title>zusatzinformationen:lex_hn:p17:p17_17</dc:title>
  </office:meta>
</office:document-meta>
</file>