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ae78842b2e49ca657eca0b6b7ffb70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1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501218769cm" style:rel-height="scale"><draw:image xlink:href="Pictures/ae78842b2e49ca657eca0b6b7ffb702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estlegung von CO2-Emissionsnormen für neue schwere Nutzfahrzeug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9R1242&amp;qid=1703000303662" text:style-name="Internet_20_link" text:visited-style-name="Visited_20_Internet_20_Link">LINK</text:a><text:line-break/>Verordnung (EU) 2019/1242 des europäischen parlaments und des rates vom 20. Juni 2019 zur Festlegung von CO2-Emissionsnormen für neue schwere Nutzfahrzeuge und zur Änderung der Verordnungen (EG) Nr. 595/2009 und (EU) 2018/956 des Europäischen Parlaments und des Rates sowie der Richtlinie 96/53/E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4::21:12</meta:creation-date>
    <dc:creator>Generated</dc:creator>
    <dc:date>2026-08-30T14::21:12</dc:date>
    <dc:language>en-US</dc:language>
    <meta:editing-cycles>1</meta:editing-cycles>
    <meta:editing-duration>PT0S</meta:editing-duration>
    <dc:title>zusatzinformationen:lex_hn:p17:p17_13</dc:title>
  </office:meta>
</office:document-meta>
</file>