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d355cd7ccc5a547ab4654a9f0d19d78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0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3438632246377cm" style:rel-height="scale"><draw:image xlink:href="Pictures/d355cd7ccc5a547ab4654a9f0d19d78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Genehmigung und Marktüberwachung von land- und forstwirtschaftlichen Fahrzeu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3R0167&amp;qid=1459590783427" text:style-name="Internet_20_link" text:visited-style-name="Visited_20_Internet_20_Link">LINK</text:a><text:line-break/>Verordnung (EU) Nr. 167/2013 des Europäischen Parlaments und des Rates vom 5. Februar 2013 über die Genehmigung und Marktüberwachung von land- und forstwirtschaftlichen Fahrzeug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3R0167-20241127" text:style-name="Internet_20_link" text:visited-style-name="Visited_20_Internet_20_Link">vom 27.11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32014R1322&amp;qid=1759993652458" text:style-name="Internet_20_link" text:visited-style-name="Visited_20_Internet_20_Link">LINK</text:a><text:line-break/>VO (EU) Nr. 1322/2014 hinsichtlich der Anforderungen an die Bauweise von Fahrzeugen und der allgemeinen Anforderungen …<text:line-break/>
konsolidierte Fassung <text:a xlink:type="simple" xlink:href="https://eur-lex.europa.eu/legal-content/DE/ALL/?uri=CELEX:02014R1322-20180626" text:style-name="Internet_20_link" text:visited-style-name="Visited_20_Internet_20_Link">vom 26.06.2018</text:a><text:line-break/>
<text:a xlink:type="simple" xlink:href="https://eur-lex.europa.eu/legal-content/DE/ALL/?uri=CELEX:32015R0068&amp;qid=1759993652458" text:style-name="Internet_20_link" text:visited-style-name="Visited_20_Internet_20_Link">LINK</text:a><text:line-break/>VO (EU) 2015/68 hinsichtlich der Anforderungen für die Bremsen von Fahrzeugen …<text:line-break/>
konsolidierte Fassung <text:a xlink:type="simple" xlink:href="https://eur-lex.europa.eu/legal-content/DE/ALL/?uri=CELEX:02015R0068-20250615" text:style-name="Internet_20_link" text:visited-style-name="Visited_20_Internet_20_Link">vom 15.06.2025</text:a><text:line-break/>
<text:a xlink:type="simple" xlink:href="https://eur-lex.europa.eu/legal-content/DE/ALL/?uri=CELEX:32015R0208&amp;qid=1759993652458" text:style-name="Internet_20_link" text:visited-style-name="Visited_20_Internet_20_Link">LINK</text:a><text:line-break/>VO (EU) 2015/208 hinsichtlich der Anforderungen an die funktionale Sicherheit von Fahrzeugen …<text:line-break/>
konsolidierte Fassung <text:a xlink:type="simple" xlink:href="https://eur-lex.europa.eu/legal-content/DE/ALL/?uri=CELEX:02015R0208-20250615" text:style-name="Internet_20_link" text:visited-style-name="Visited_20_Internet_20_Link">vom 15.06.2025</text:a><text:line-break/>
<text:a xlink:type="simple" xlink:href="https://eur-lex.europa.eu/legal-content/DE/ALL/?uri=CELEX:32015R0504&amp;qid=1759993651204" text:style-name="Internet_20_link" text:visited-style-name="Visited_20_Internet_20_Link">LINK</text:a><text:line-break/>VO (EU) 2015/504 hinsichtlich der Verwaltungsvorschriften für die Genehmigung und Marktüberwachung von land- und forstwirtschaftlichen Fahrzeugen<text:line-break/>
konsolidierte Fassung <text:a xlink:type="simple" xlink:href="https://eur-lex.europa.eu/legal-content/DE/ALL/?uri=CELEX:02015R0504-20180807" text:style-name="Internet_20_link" text:visited-style-name="Visited_20_Internet_20_Link">vom 07.08.2018</text:a><text:line-break/>
<text:a xlink:type="simple" xlink:href="https://eur-lex.europa.eu/legal-content/DE/ALL/?uri=CELEX:32018R0985&amp;qid=1759993652458" text:style-name="Internet_20_link" text:visited-style-name="Visited_20_Internet_20_Link">LINK</text:a><text:line-break/>VO (EU) 2018/985 in Bezug auf die Anforderungen an die Umweltverträglichkeit und die Leistung der Antriebseinheit land- und forstwirtschaftlicher Fahrzeuge und ihrer Motoren<text:line-break/>
konsolidierte Fassung <text:a xlink:type="simple" xlink:href="https://eur-lex.europa.eu/legal-content/DE/ALL/?uri=CELEX:02018R0985-20210701" text:style-name="Internet_20_link" text:visited-style-name="Visited_20_Internet_20_Link">vom 01.07.2021</text:a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52:22</meta:creation-date>
    <dc:creator>Generated</dc:creator>
    <dc:date>2026-09-01T18::52:22</dc:date>
    <dc:language>en-US</dc:language>
    <meta:editing-cycles>1</meta:editing-cycles>
    <meta:editing-duration>PT0S</meta:editing-duration>
    <dc:title>zusatzinformationen:lex_hn:p17:p17_06</dc:title>
  </office:meta>
</office:document-meta>
</file>