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3c34f809b8474d03ad6c25d6e5c1086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_05"/>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2.0362869198312cm" style:rel-height="scale"><draw:image xlink:href="Pictures/3c34f809b8474d03ad6c25d6e5c1086a.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Genehmigung und Marktüberwachung von zwei- oder dreirädrigen und vierrädrigen Fahrzeuge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3R0168&amp;qid=1459590573157" text:style-name="Internet_20_link" text:visited-style-name="Visited_20_Internet_20_Link">LINK</text:a><text:line-break/>Verordnung (EU) Nr. 168/2013 des Europäischen Parlaments und des Rates vom 15. Januar 2013 über die Genehmigung und Marktüberwachung von zwei- oder dreirädrigen und vierrädrigen Fahrzeugen</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3R0168-20260802" text:style-name="Internet_20_link" text:visited-style-name="Visited_20_Internet_20_Link">vom 02.08.2026</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span text:style-name="Strong_20_Emphasis">im Wesentlichen ab dem 01.09.2028 anwendbar:</text:span><text:line-break/>
<text:a xlink:type="simple" xlink:href="https://eur-lex.europa.eu/legal-content/DE/ALL/?uri=OJ:L_202601738" text:style-name="Internet_20_link" text:visited-style-name="Visited_20_Internet_20_Link">LINK</text:a><text:line-break/>Verordnung (EU) 2026/1738 des Europäischen Parlaments und des Rates vom 8. Juli 2026 über Anforderungen an die kreislauforientierte Konstruktion von Fahrzeugen und über die Bewirtschaftung von Altfahrzeugen, zur Änderung der Verordnungen (EU) Nr. 168/2013, (EU) 2018/858, (EU) 2019/1020 und (EU) 2023/1542 und zur Aufhebung der Richtlinien 2000/53/EG und 2005/64/EG</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staate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eur-lex.europa.eu/legal-content/DE/ALL/?uri=CELEX:32014R0044&amp;qid=1764250872850" text:style-name="Internet_20_link" text:visited-style-name="Visited_20_Internet_20_Link">LINK</text:a><text:line-break/>VO (EU) Nr. 44/2014 hinsichtlich der Anforderungen an die Bauweise von Fahrzeugen …<text:line-break/>
<text:a xlink:type="simple" xlink:href="https://eur-lex.europa.eu/legal-content/DE/ALL/?uri=CELEX:32025R1455&amp;qid=1764251003803v" text:style-name="Internet_20_link" text:visited-style-name="Visited_20_Internet_20_Link">LINK</text:a><text:line-break/>geändert mit VO (EU) 2025/1455 zum Schutz von Fahrzeugen der Klasse L vor Cyberangriffen<text:line-break/></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1::56:23</meta:creation-date>
    <dc:creator>Generated</dc:creator>
    <dc:date>2026-09-01T11::56:23</dc:date>
    <dc:language>en-US</dc:language>
    <meta:editing-cycles>1</meta:editing-cycles>
    <meta:editing-duration>PT0S</meta:editing-duration>
    <dc:title>zusatzinformationen:lex_hn:p17:p17_05</dc:title>
  </office:meta>
</office:document-meta>
</file>