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766ba107f2b27c5030180f6159e15678.jpg"/>
  <manifest:file-entry manifest:media-type="image/jpeg" manifest:full-path="Pictures/0579b1deea318295f60a9193612156bb.jpeg"/>
  <manifest:file-entry manifest:media-type="image/jpeg" manifest:full-path="Pictures/3bb22b5048159a0db261f3fa99712b17.jpg"/>
  <manifest:file-entry manifest:media-type="image/jpeg" manifest:full-path="Pictures/6f83ce2d8f7beafd41b9cfec7a7ab982.jpeg"/>
  <manifest:file-entry manifest:media-type="image/jpeg" manifest:full-path="Pictures/3c34f809b8474d03ad6c25d6e5c1086a.jpg"/>
  <manifest:file-entry manifest:media-type="image/jpeg" manifest:full-path="Pictures/d355cd7ccc5a547ab4654a9f0d19d788.jpg"/>
  <manifest:file-entry manifest:media-type="image/jpeg" manifest:full-path="Pictures/a58949e2688968d3fd83f697bad03946.jpg"/>
  <manifest:file-entry manifest:media-type="image/jpeg" manifest:full-path="Pictures/0dabd49d9470c2b0f6913d7074bf92f9.jpg"/>
  <manifest:file-entry manifest:media-type="image/jpeg" manifest:full-path="Pictures/8d8261aa68e1e696dca7da2093c508f7.jpeg"/>
  <manifest:file-entry manifest:media-type="image/jpeg" manifest:full-path="Pictures/4775bbb1d139b955cf443617fcab247d.jpeg"/>
  <manifest:file-entry manifest:media-type="image/jpeg" manifest:full-path="Pictures/168bd70d2c25d41e17de20a96a76e440.jpg"/>
  <manifest:file-entry manifest:media-type="image/jpeg" manifest:full-path="Pictures/ae78842b2e49ca657eca0b6b7ffb702f.jpg"/>
  <manifest:file-entry manifest:media-type="image/jpeg" manifest:full-path="Pictures/e6024a95f40575ac9b1b5b70bb713877.jpg"/>
  <manifest:file-entry manifest:media-type="image/jpeg" manifest:full-path="Pictures/8e7dbb2e29697a89e83e4c1f98552190.jpeg"/>
  <manifest:file-entry manifest:media-type="image/jpeg" manifest:full-path="Pictures/55f4df943e0a99ea68efbdd3ee23832f.jpg"/>
  <manifest:file-entry manifest:media-type="image/jpeg" manifest:full-path="Pictures/4db511d2e9d66c281c9d5eace3966ac2.jpeg"/>
  <manifest:file-entry manifest:media-type="image/jpeg" manifest:full-path="Pictures/b70993f4e77603f00a81d6b0f00d4def.jpg"/>
  <manifest:file-entry manifest:media-type="image/jpeg" manifest:full-path="Pictures/c511836eda6f40870188c456542636bb.jpg"/>
  <manifest:file-entry manifest:media-type="image/jpeg" manifest:full-path="Pictures/f177803c30215ac3379671e888a7d62b.jpg"/>
  <manifest:file-entry manifest:media-type="image/jpeg" manifest:full-path="Pictures/7f87e162525e013325429621a7c6b7ea.jpeg"/>
  <manifest:file-entry manifest:media-type="image/jpeg" manifest:full-path="Pictures/e99b0ba39b8565d1b056beaa82511fd6.jpeg"/>
  <manifest:file-entry manifest:media-type="image/jpeg" manifest:full-path="Pictures/68f618472382e4cd5b89a1973bbbbc37.jpg"/>
  <manifest:file-entry manifest:media-type="image/jpeg" manifest:full-path="Pictures/3ce971438ea030025d8e0090d87f27b5.jpg"/>
  <manifest:file-entry manifest:media-type="image/jpeg" manifest:full-path="Pictures/c8b7b03e4c3db033ea3d6d133ac58163.jpg"/>
  <manifest:file-entry manifest:media-type="image/jpeg" manifest:full-path="Pictures/72d652e838c74c8d5dab3beb9738d4e4.jpeg"/>
  <manifest:file-entry manifest:media-type="image/jpeg" manifest:full-path="Pictures/a7a3a2f140b6ad631049c6a828f16b7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Fahrzeuge<text:line-break/>Transportmittel<text:line-break/>Infrastruktur</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59689465409cm" style:rel-height="scale"><draw:image xlink:href="Pictures/766ba107f2b27c5030180f6159e15678.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8:p08_04" text:style-name="Internet_20_link" text:visited-style-name="Visited_20_Internet_20_Link">Seilbahnen für den Personenverkehr</text:a></text:span>  </text:p>
          </table:table-cell>
        </table:table-row>
        <table:table-row>
          <table:table-cell office:value-type="string" table:style-name="tablecell">
            <text:p text:style-name="tablealignleft"><draw:frame draw:style-name="media" draw:name="4" text:anchor-type="as-char" draw:z-index="4" svg:width="2.6458333333333cm" style:rel-width="100%" svg:height="1.8462683150183cm" style:rel-height="scale"><draw:image xlink:href="Pictures/0579b1deea318295f60a9193612156bb.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8:p08_12" text:style-name="Internet_20_link" text:visited-style-name="Visited_20_Internet_20_Link">Unbemannte Luftfahrzeugsysteme ("Drohnen")</text:a></text:span>  </text:p>
          </table:table-cell>
        </table:table-row>
        <table:table-row>
          <table:table-cell office:value-type="string" table:style-name="tablecell">
            <text:p text:style-name="tablealignleft"><draw:frame draw:style-name="media" draw:name="5" text:anchor-type="as-char" draw:z-index="5" svg:width="2.6458333333333cm" style:rel-width="100%" svg:height="1.5051147704591cm" style:rel-height="scale"><draw:image xlink:href="Pictures/3bb22b5048159a0db261f3fa99712b17.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6:p06_07" text:style-name="Internet_20_link" text:visited-style-name="Visited_20_Internet_20_Link">Beherrschung der Gefahren schwerer Unfälle mit gefährlichen Stoffen</text:a></text:span>  </text:p>
          </table:table-cell>
        </table:table-row>
        <table:table-row>
          <table:table-cell office:value-type="string" table:style-name="tablecell">
            <text:p text:style-name="tablealignleft"><draw:frame draw:style-name="media" draw:name="6" text:anchor-type="as-char" draw:z-index="6" svg:width="2.6458333333333cm" style:rel-width="100%" svg:height="1.7638888888889cm" style:rel-height="scale"><draw:image xlink:href="Pictures/6f83ce2d8f7beafd41b9cfec7a7ab982.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2:p02_30" text:style-name="Internet_20_link" text:visited-style-name="Visited_20_Internet_20_Link">Qualität von Otto- und Dieselkraftstoffen</text:a></text:span>  </text:p>
          </table:table-cell>
        </table:table-row>
        <table:table-row>
          <table:table-cell office:value-type="string" table:style-name="tablecell">
            <text:p text:style-name="tablealignleft"><draw:frame draw:style-name="media" draw:name="7" text:anchor-type="as-char" draw:z-index="7" svg:width="2.6458333333333cm" style:rel-width="100%" svg:height="2.0362869198312cm" style:rel-height="scale"><draw:image xlink:href="Pictures/3c34f809b8474d03ad6c25d6e5c1086a.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5" text:style-name="Internet_20_link" text:visited-style-name="Visited_20_Internet_20_Link">Genehmigung und Marktüberwachung von zwei- oder dreirädrigen und vierrädrigen Fahrzeugen</text:a></text:span>  </text:p>
          </table:table-cell>
        </table:table-row>
        <table:table-row>
          <table:table-cell office:value-type="string" table:style-name="tablecell">
            <text:p text:style-name="tablealignleft"><draw:frame draw:style-name="media" draw:name="8" text:anchor-type="as-char" draw:z-index="8" svg:width="2.6458333333333cm" style:rel-width="100%" svg:height="2.3438632246377cm" style:rel-height="scale"><draw:image xlink:href="Pictures/d355cd7ccc5a547ab4654a9f0d19d788.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6" text:style-name="Internet_20_link" text:visited-style-name="Visited_20_Internet_20_Link">Genehmigung und Marktüberwachung von land- und forstwirtschaftlichen Fahrzeugen</text:a></text:span>  </text:p>
          </table:table-cell>
        </table:table-row>
        <table:table-row>
          <table:table-cell office:value-type="string" table:style-name="tablecell">
            <text:p text:style-name="tablealignleft"><draw:frame draw:style-name="media" draw:name="9" text:anchor-type="as-char" draw:z-index="9"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7" text:style-name="Internet_20_link" text:visited-style-name="Visited_20_Internet_20_Link">Rechtsrahmen für die Genehmigung von Kraftfahrzeugen und Kraftfahrzeuganhängern, Systemen und Bauteilen</text:a></text:span>  </text:p>
          </table:table-cell>
        </table:table-row>
        <table:table-row>
          <table:table-cell office:value-type="string" table:style-name="tablecell">
            <text:p text:style-name="tablealignleft"><draw:frame draw:style-name="media" draw:name="10" text:anchor-type="as-char" draw:z-index="10" svg:width="2.6458333333333cm" style:rel-width="100%" svg:height="1.7577214452214cm" style:rel-height="scale"><draw:image xlink:href="Pictures/0dabd49d9470c2b0f6913d7074bf92f9.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8" text:style-name="Internet_20_link" text:visited-style-name="Visited_20_Internet_20_Link">Anforderungen für die Typgenehmigung zur Einführung des auf dem 112-Notruf basierenden bordeigenen eCall-Systems in Fahrzeugen</text:a></text:span>  </text:p>
          </table:table-cell>
        </table:table-row>
        <table:table-row>
          <table:table-cell office:value-type="string" table:style-name="tablecell">
            <text:p text:style-name="tablealignleft"><draw:frame draw:style-name="media" draw:name="11" text:anchor-type="as-char" draw:z-index="11"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09" text:style-name="Internet_20_link" text:visited-style-name="Visited_20_Internet_20_Link">Typgenehmigung von Kraftfahrzeugen und Kraftfahrzeuganhängern sowie von Systemen, Bauteilen und selbstständigen technischen Einheiten für diese Fahrzeuge im Hinblick auf ihre allgemeine Sicherheit und den Schutz der Fahrzeuginsassen und von ungeschützten Verkehrsteilnehmern</text:a></text:span>  </text:p>
          </table:table-cell>
        </table:table-row>
        <table:table-row>
          <table:table-cell office:value-type="string" table:style-name="tablecell">
            <text:p text:style-name="tablealignleft"><draw:frame draw:style-name="media" draw:name="12" text:anchor-type="as-char" draw:z-index="12" svg:width="2.6458333333333cm" style:rel-width="100%" svg:height="1.2170833333333cm" style:rel-height="scale"><draw:image xlink:href="Pictures/8d8261aa68e1e696dca7da2093c508f7.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2:p12_05" text:style-name="Internet_20_link" text:visited-style-name="Visited_20_Internet_20_Link">Typgenehmigung für Kraftfahrzeuge hinsichtlich ihrer Wiederverwertbarkeit, Recyclingfähigkeit und Verwertbarkeit</text:a></text:span>  </text:p>
          </table:table-cell>
        </table:table-row>
        <table:table-row>
          <table:table-cell office:value-type="string" table:style-name="tablecell">
            <text:p text:style-name="tablealignleft"><draw:frame draw:style-name="media" draw:name="13" text:anchor-type="as-char" draw:z-index="13" svg:width="2.6458333333333cm" style:rel-width="100%" svg:height="1.7638888888889cm" style:rel-height="scale"><draw:image xlink:href="Pictures/4775bbb1d139b955cf443617fcab247d.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1" text:style-name="Internet_20_link" text:visited-style-name="Visited_20_Internet_20_Link">Typgenehmigung von Kraftfahrzeugen hinsichtlich der Emissionen von leichten Personenkraftwagen und Nutzfahrzeugen</text:a></text:span>  </text:p>
          </table:table-cell>
        </table:table-row>
        <table:table-row>
          <table:table-cell office:value-type="string" table:style-name="tablecell">
            <text:p text:style-name="tablealignleft"><draw:frame draw:style-name="media" draw:name="14" text:anchor-type="as-char" draw:z-index="14" svg:width="2.6458333333333cm" style:rel-width="100%" svg:height="1.7621143527834cm" style:rel-height="scale"><draw:image xlink:href="Pictures/168bd70d2c25d41e17de20a96a76e440.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2" text:style-name="Internet_20_link" text:visited-style-name="Visited_20_Internet_20_Link">Typgenehmigung von Kraftfahrzeugen und Motoren hinsichtlich der Emissionen von schweren Nutzfahrzeugen (Euro VI)</text:a></text:span>  </text:p>
          </table:table-cell>
        </table:table-row>
        <table:table-row>
          <table:table-cell office:value-type="string" table:style-name="tablecell">
            <text:p text:style-name="tablealignleft"><draw:frame draw:style-name="media" draw:name="15" text:anchor-type="as-char" draw:z-index="15" svg:width="2.6458333333333cm" style:rel-width="100%" svg:height="1.765501218769cm" style:rel-height="scale"><draw:image xlink:href="Pictures/ae78842b2e49ca657eca0b6b7ffb702f.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3" text:style-name="Internet_20_link" text:visited-style-name="Visited_20_Internet_20_Link">Festlegung von CO2-Emissionsnormen für neue schwere Nutzfahrzeuge</text:a></text:span>  </text:p>
          </table:table-cell>
        </table:table-row>
        <table:table-row>
          <table:table-cell office:value-type="string" table:style-name="tablecell">
            <text:p text:style-name="tablealignleft"><draw:frame draw:style-name="media" draw:name="16" text:anchor-type="as-char" draw:z-index="16" svg:width="2.6458333333333cm" style:rel-width="100%" svg:height="1.7638888888889cm" style:rel-height="scale"><draw:image xlink:href="Pictures/e6024a95f40575ac9b1b5b70bb713877.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08:p08_10" text:style-name="Internet_20_link" text:visited-style-name="Visited_20_Internet_20_Link">Genehmigung und Marktüberwachung von nicht für den Straßenverkehr bestimmten mobilen Maschinen und Geräten, die auf öffentlichen Straßen verkehren</text:a></text:span>  </text:p>
          </table:table-cell>
        </table:table-row>
        <table:table-row>
          <table:table-cell office:value-type="string" table:style-name="tablecell">
            <text:p text:style-name="tablealignleft"><draw:frame draw:style-name="media" draw:name="17" text:anchor-type="as-char" draw:z-index="17" svg:width="2.6458333333333cm" style:rel-width="100%" svg:height="1.766110411419cm" style:rel-height="scale"><draw:image xlink:href="Pictures/8e7dbb2e29697a89e83e4c1f98552190.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5:p15_05" text:style-name="Internet_20_link" text:visited-style-name="Visited_20_Internet_20_Link">Kennzeichnung von Reifen hinsichtlich der Kraftstoffeffizienz und andere Parameter</text:a></text:span>  </text:p>
          </table:table-cell>
        </table:table-row>
        <table:table-row>
          <table:table-cell office:value-type="string" table:style-name="tablecell">
            <text:p text:style-name="tablealignleft"><draw:frame draw:style-name="media" draw:name="18" text:anchor-type="as-char" draw:z-index="18" svg:width="2.6458333333333cm" style:rel-width="100%" svg:height="1.7659689465409cm" style:rel-height="scale"><draw:image xlink:href="Pictures/55f4df943e0a99ea68efbdd3ee23832f.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2:p12_04" text:style-name="Internet_20_link" text:visited-style-name="Visited_20_Internet_20_Link">Altfahrzeuge</text:a></text:span>  </text:p>
          </table:table-cell>
        </table:table-row>
        <table:table-row>
          <table:table-cell office:value-type="string" table:style-name="tablecell">
            <text:p text:style-name="tablealignleft"><draw:frame draw:style-name="media" draw:name="19" text:anchor-type="as-char" draw:z-index="19" svg:width="2.6458333333333cm" style:rel-width="100%" svg:height="2.261396011396cm" style:rel-height="scale"><draw:image xlink:href="Pictures/4db511d2e9d66c281c9d5eace3966ac2.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7" text:style-name="Internet_20_link" text:visited-style-name="Visited_20_Internet_20_Link">Infrastruktur für alternative Kraftstoffe</text:a></text:span>  </text:p>
          </table:table-cell>
        </table:table-row>
        <table:table-row>
          <table:table-cell office:value-type="string" table:style-name="tablecell">
            <text:p text:style-name="tablealignleft"><draw:frame draw:style-name="media" draw:name="20" text:anchor-type="as-char" draw:z-index="20" svg:width="2.6458333333333cm" style:rel-width="100%" svg:height="1.7659689465409cm" style:rel-height="scale"><draw:image xlink:href="Pictures/b70993f4e77603f00a81d6b0f00d4def.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8" text:style-name="Internet_20_link" text:visited-style-name="Visited_20_Internet_20_Link">Schiffsausrüstungen</text:a></text:span>  </text:p>
          </table:table-cell>
        </table:table-row>
        <table:table-row>
          <table:table-cell office:value-type="string" table:style-name="tablecell">
            <text:p text:style-name="tablealignleft"><draw:frame draw:style-name="media" draw:name="21" text:anchor-type="as-char" draw:z-index="21" svg:width="2.6458333333333cm" style:rel-width="100%" svg:height="2.0968083149375cm" style:rel-height="scale"><draw:image xlink:href="Pictures/c511836eda6f40870188c456542636bb.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19" text:style-name="Internet_20_link" text:visited-style-name="Visited_20_Internet_20_Link">Fischereifahrzeuge von 24 Meter Länge und mehr</text:a></text:span>  </text:p>
          </table:table-cell>
        </table:table-row>
        <table:table-row>
          <table:table-cell office:value-type="string" table:style-name="tablecell">
            <text:p text:style-name="tablealignleft"><draw:frame draw:style-name="media" draw:name="22" text:anchor-type="as-char" draw:z-index="22" svg:width="2.6458333333333cm" style:rel-width="100%" svg:height="2.0483870967742cm" style:rel-height="scale"><draw:image xlink:href="Pictures/f177803c30215ac3379671e888a7d62b.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0" text:style-name="Internet_20_link" text:visited-style-name="Visited_20_Internet_20_Link">Binnenschiffe</text:a></text:span>  </text:p>
          </table:table-cell>
        </table:table-row>
        <table:table-row>
          <table:table-cell office:value-type="string" table:style-name="tablecell">
            <text:p text:style-name="tablealignleft"><draw:frame draw:style-name="media" draw:name="23" text:anchor-type="as-char" draw:z-index="23" svg:width="2.6458333333333cm" style:rel-width="100%" svg:height="1.1123299319728cm" style:rel-height="scale"><draw:image xlink:href="Pictures/7f87e162525e013325429621a7c6b7ea.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1" text:style-name="Internet_20_link" text:visited-style-name="Visited_20_Internet_20_Link">Fahrgastschiffe</text:a></text:span>  </text:p>
          </table:table-cell>
        </table:table-row>
        <table:table-row>
          <table:table-cell office:value-type="string" table:style-name="tablecell">
            <text:p text:style-name="tablealignleft"><draw:frame draw:style-name="media" draw:name="24" text:anchor-type="as-char" draw:z-index="24" svg:width="2.6458333333333cm" style:rel-width="100%" svg:height="1.7638888888889cm" style:rel-height="scale"><draw:image xlink:href="Pictures/e99b0ba39b8565d1b056beaa82511fd6.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2" text:style-name="Internet_20_link" text:visited-style-name="Visited_20_Internet_20_Link">Kleine Fahrgastschiffe (L &lt; 24 m)</text:a></text:span>  </text:p>
          </table:table-cell>
        </table:table-row>
        <table:table-row>
          <table:table-cell office:value-type="string" table:style-name="tablecell">
            <text:p text:style-name="tablealignleft"><draw:frame draw:style-name="media" draw:name="25" text:anchor-type="as-char" draw:z-index="25" svg:width="2.6458333333333cm" style:rel-width="100%" svg:height="1.7587909441233cm" style:rel-height="scale"><draw:image xlink:href="Pictures/68f618472382e4cd5b89a1973bbbbc37.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3" text:style-name="Internet_20_link" text:visited-style-name="Visited_20_Internet_20_Link">Harmonisierte Binnenschifffahrtsinformationsdienste (RIS) auf Binnenwasserstraßen</text:a></text:span>  </text:p>
          </table:table-cell>
        </table:table-row>
        <table:table-row>
          <table:table-cell office:value-type="string" table:style-name="tablecell">
            <text:p text:style-name="tablealignleft"><draw:frame draw:style-name="media" draw:name="26" text:anchor-type="as-char" draw:z-index="26" svg:width="2.6458333333333cm" style:rel-width="100%" svg:height="1.7622882637629cm" style:rel-height="scale"><draw:image xlink:href="Pictures/3ce971438ea030025d8e0090d87f27b5.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4" text:style-name="Internet_20_link" text:visited-style-name="Visited_20_Internet_20_Link">Eisenbahnagentur der Europäischen Union</text:a></text:span>  </text:p>
          </table:table-cell>
        </table:table-row>
        <table:table-row>
          <table:table-cell office:value-type="string" table:style-name="tablecell">
            <text:p text:style-name="tablealignleft"><draw:frame draw:style-name="media" draw:name="27" text:anchor-type="as-char" draw:z-index="27" svg:width="2.6458333333333cm" style:rel-width="100%" svg:height="1.7555882352941cm" style:rel-height="scale"><draw:image xlink:href="Pictures/c8b7b03e4c3db033ea3d6d133ac58163.jp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5" text:style-name="Internet_20_link" text:visited-style-name="Visited_20_Internet_20_Link">Interoperabilität des Eisenbahnsystems in der Europäischen Union</text:a></text:span>  </text:p>
          </table:table-cell>
        </table:table-row>
        <table:table-row>
          <table:table-cell office:value-type="string" table:style-name="tablecell">
            <text:p text:style-name="tablealignleft"><draw:frame draw:style-name="media" draw:name="28" text:anchor-type="as-char" draw:z-index="28" svg:width="2.6458333333333cm" style:rel-width="100%" svg:height="1.7877252252252cm" style:rel-height="scale"><draw:image xlink:href="Pictures/72d652e838c74c8d5dab3beb9738d4e4.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6" text:style-name="Internet_20_link" text:visited-style-name="Visited_20_Internet_20_Link">Erteilung von Lufttüchtigkeits- und Umweltzeugnissen für Luftfahrzeuge und zugehörige Produkte, Bau- und Ausrüstungsteile sowie für die Zulassung von Entwicklungs- und Herstellungsbetrieben</text:a></text:span>  </text:p>
          </table:table-cell>
        </table:table-row>
        <table:table-row>
          <table:table-cell office:value-type="string" table:style-name="tablecell">
            <text:p text:style-name="tablealignleft"><draw:frame draw:style-name="media" draw:name="29" text:anchor-type="as-char" draw:z-index="29" svg:width="2.6458333333333cm" style:rel-width="100%" svg:height="1.7372367216117cm" style:rel-height="scale"><draw:image xlink:href="Pictures/a7a3a2f140b6ad631049c6a828f16b75.jpeg" xlink:type="simple" xlink:show="embed" xlink:actuate="onLoad"/></draw:frame>  </text:p>
          </table:table-cell>
          <table:table-cell office:value-type="string" table:style-name="tablecell"/>
          <table:table-cell office:value-type="string" table:style-name="tablecell">
            <text:p text:style-name="tablealignleft"><text:span text:style-name="Strong_20_Emphasis"><text:a xlink:type="simple" xlink:href="https://product-compliance.net/doku.php?id=zusatzinformationen:lex_hn:p17:p17_27" text:style-name="Internet_20_link" text:visited-style-name="Visited_20_Internet_20_Link">Zivilluftfahrt und Errichtung einer Agentur für Flugsicherheit</text:a></text:span>  </text:p>
          </table:table-cell>
        </table:table-row>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Strong_20_Emphasis">…</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6::27:01</meta:creation-date>
    <dc:creator>Generated</dc:creator>
    <dc:date>2026-08-28T16::27:01</dc:date>
    <dc:language>en-US</dc:language>
    <meta:editing-cycles>1</meta:editing-cycles>
    <meta:editing-duration>PT0S</meta:editing-duration>
    <dc:title>zusatzinformationen:lex_hn:p17:p17</dc:title>
  </office:meta>
</office:document-meta>
</file>