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afd22914d97d9a22e1273fe147cd5be.jpg"/>
  <manifest:file-entry manifest:media-type="image/jpeg" manifest:full-path="Pictures/b25ab71fa923846ce572bdb5ba41f973.jpg"/>
  <manifest:file-entry manifest:media-type="image/jpeg" manifest:full-path="Pictures/219c90937ab55df6e1c83b9303481b7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6:p1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Healthcare<text:line-break/>Medizinische Geräte und Anwendungen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806082148499cm" style:rel-height="scale"><draw:image xlink:href="Pictures/8afd22914d97d9a22e1273fe147cd5be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16:p16_01" text:style-name="Internet_20_link" text:visited-style-name="Visited_20_Internet_20_Link">In-vitro-Diagnostika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8533615136876cm" style:rel-height="scale"><draw:image xlink:href="Pictures/b25ab71fa923846ce572bdb5ba41f97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16:p16_02" text:style-name="Internet_20_link" text:visited-style-name="Visited_20_Internet_20_Link">Aktive implantierbare medizinische Gerä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59689465409cm" style:rel-height="scale"><draw:image xlink:href="Pictures/219c90937ab55df6e1c83b9303481b7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16:p16_03" text:style-name="Internet_20_link" text:visited-style-name="Visited_20_Internet_20_Link">Medizinprodukte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4::13:18</meta:creation-date>
    <dc:creator>Generated</dc:creator>
    <dc:date>2026-08-29T04::13:18</dc:date>
    <dc:language>en-US</dc:language>
    <meta:editing-cycles>1</meta:editing-cycles>
    <meta:editing-duration>PT0S</meta:editing-duration>
    <dc:title>zusatzinformationen:lex_hn:p16:p16</dc:title>
  </office:meta>
</office:document-meta>
</file>