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e7dbb2e29697a89e83e4c1f98552190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5:p15" text:style-name="Internet_20_link" text:visited-style-name="Visited_20_Internet_20_Link">Ökodesign, Verbrauchskennzeichnung</text:a><text:line-break/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6110411419cm" style:rel-height="scale"><draw:image xlink:href="Pictures/8e7dbb2e29697a89e83e4c1f9855219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ennzeichnung von Reifen hinsichtlich der Kraftstoffeffizienz und andere Paramet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0R0740&amp;qid=1614952282942" text:style-name="Internet_20_link" text:visited-style-name="Visited_20_Internet_20_Link">LINK</text:a><text:line-break/>Verordnung (EU) 2020/740 des Europäischen Parlaments und des Rates vom 25. Mai 2020 über die Kennzeichnung von Reifen in Bezug auf die Kraftstoffeffizienz und andere Parameter, zur Änderung der Verordnung (EU) 2017/1369 und zur Aufhebung der Verordnung (EG) Nr. 1222/2009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0R0740-20200605" text:style-name="Internet_20_link" text:visited-style-name="Visited_20_Internet_20_Link">vom 05.06.2020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4::04:59</meta:creation-date>
    <dc:creator>Generated</dc:creator>
    <dc:date>2026-08-30T04::04:59</dc:date>
    <dc:language>en-US</dc:language>
    <meta:editing-cycles>1</meta:editing-cycles>
    <meta:editing-duration>PT0S</meta:editing-duration>
    <dc:title>zusatzinformationen:lex_hn:p15:p15_05</dc:title>
  </office:meta>
</office:document-meta>
</file>