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9b9096435552a5100da3abb81b877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5:p15" text:style-name="Internet_20_link" text:visited-style-name="Visited_20_Internet_20_Link">Ökodesign</text:a><text:line-break/><text:a xlink:type="simple" xlink:href="https://wiki.product-compliance.net/doku.php?id=zusatzinformationen:lex_hn:p15:p15" text:style-name="Internet_20_link" text:visited-style-name="Visited_20_Internet_20_Link">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229166666667cm" style:rel-height="scale"><draw:image xlink:href="Pictures/d9b9096435552a5100da3abb81b877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Ökodesign-Anforderungen für nachhaltige 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qid=1719821540644&amp;uri=CELEX%3A32024R1781" text:style-name="Internet_20_link" text:visited-style-name="Visited_20_Internet_20_Link">LINK</text:a><text:line-break/>Verordnung (EU) 2024/1781 des Europäischen Parlaments und des Rates vom 13. Juni 2024 zur Schaffung eines Rahmens für die Festlegung von Ökodesign-Anforderungen für nachhaltige Produkte, zur Änderung der Richtlinie (EU) 2020/1828 und der Verordnung (EU) 2023/1542 und zur Aufhebung der Richtlinie 2009/125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781-20240628" text:style-name="Internet_20_link" text:visited-style-name="Visited_20_Internet_20_Link">vom 28.06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mit <text:a xlink:type="simple" xlink:href="https://wiki.product-compliance.net/lib/exe/fetch.php?media=zusatzinformationen:lex_hn:p15:fristen_vo_2024-1781_oekodesignvo.pdf" text:style-name="Internet_20_link" text:visited-style-name="Visited_20_Internet_20_Link">Übergangsfristen</text:a> teilweise noch anwendbar:<text:line-break/>
<text:a xlink:type="simple" xlink:href="https://eur-lex.europa.eu/legal-content/DE/ALL/?uri=CELEX:32009L0125&amp;qid=1438600602464" text:style-name="Internet_20_link" text:visited-style-name="Visited_20_Internet_20_Link">LINK</text:a><text:line-break/>Richtlinie 2009/125/EG des Europäischen Parlaments und des Rates vom 21. Oktober 2009 zur Schaffung eines Rahmens für die Festlegung von Anforderungen an die umweltgerechte Gestaltung energieverbrauchsrelevanter Produkte
konsolidierte Fassung <text:a xlink:type="simple" xlink:href="https://eur-lex.europa.eu/legal-content/DE/ALL/?uri=CELEX:02009L0125-20121204" text:style-name="Internet_20_link" text:visited-style-name="Visited_20_Internet_20_Link">vom 04.12.2012</text:a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5" text:style-name="Internet_20_link" text:visited-style-name="Visited_20_Internet_20_Link">LINK</text:a><text:line-break/>…</text:p>
      <text:h text:style-name="Heading_20_3" text:outline-level="3"><text:bookmark-start text:name="__RefHeading___delegierte_rechtsakteleitlinienumsetzungshilfeninformationen_5"/><text:bookmark-start text:name="delegierte_rechtsakteleitlinienumsetzungshilfeninformationen"/>Delegierte Rechtsakte; Leitlinien; Umsetzungshilfen; Informationen<text:bookmark-end text:name="__RefHeading___delegierte_rechtsakteleitlinienumsetzungshilfeninformationen_5"/><text:bookmark-end text:name="delegierte_rechtsakteleitlinienumsetzungshilfeninformationen"/></text:h>
      <text:p text:style-name="Text_20_body"><text:span text:style-name="Strong_20_Emphasis"><text:a xlink:type="simple" xlink:href="https://wiki.product-compliance.net/doku.php?id=zusatzinformationen:lex_hn:p15:oeko" text:style-name="Internet_20_link" text:visited-style-name="Visited_20_Internet_20_Link">LINK</text:a> zur separaten Seite mit den relevanten Produktgruppen (Delegierte Rechtsakte und weitere Informationen) in Bezug auf Ökodesign-Anforderungen und Energieverbrauchskennzeichnung (EU-Energielabel)</text:span><text:line-break/></text:p>
      <text:p text:style-name="Text_20_body"><text:a xlink:type="simple" xlink:href="https://netzwerke.bam.de/Netzwerke/Navigation/DE/Evpg/evpg.html" text:style-name="Internet_20_link" text:visited-style-name="Visited_20_Internet_20_Link">Link - BAM.de</text:a><text:line-break/></text:p>
      <text:p text:style-name="Text_20_body"><text:a xlink:type="simple" xlink:href="https://netzwerke.bam.de/Netzwerke/Navigation/DE/Evpg/EVPG-Produkte/evpg-produkte.html" text:style-name="Internet_20_link" text:visited-style-name="Visited_20_Internet_20_Link">Link zur Übersicht über Produktgruppen (BAM)</text:a><text:line-break/></text:p>
      <text:p text:style-name="Text_20_body"><text:a xlink:type="simple" xlink:href="https://netzwerke.bam.de/Netzwerke/Content/DE/Downloads/Evpg/evpg-oekodesign-u-labelverordnungen.html" text:style-name="Internet_20_link" text:visited-style-name="Visited_20_Internet_20_Link">Link zum Umsetzungsstand der delegierten Verordnungen (BAM)</text:a><text:line-break/></text:p>
      <text:p text:style-name="Text_20_body"><text:a xlink:type="simple" xlink:href="https://wiki.product-compliance.net/doku.php?id=zusatzinformationen:lex_hn:p15" text:style-name="Internet_20_link" text:visited-style-name="Visited_20_Internet_20_Link">LINK</text:a><text:line-break/>…<text:line-break/>
<text:a xlink:type="simple" xlink:href="https://wiki.product-compliance.net/doku.php?id=zusatzinformationen:lex_hn:p15" text:style-name="Internet_20_link" text:visited-style-name="Visited_20_Internet_20_Link">LINK</text:a><text:line-break/>…<text:line-break/>
<text:a xlink:type="simple" xlink:href="https://wiki.product-compliance.net/doku.php?id=zusatzinformationen:lex_hn:p15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6:57</meta:creation-date>
    <dc:creator>Generated</dc:creator>
    <dc:date>2026-09-02T14::36:57</dc:date>
    <dc:language>en-US</dc:language>
    <meta:editing-cycles>1</meta:editing-cycles>
    <meta:editing-duration>PT0S</meta:editing-duration>
    <dc:title>zusatzinformationen:lex_hn:p15:p15_01</dc:title>
  </office:meta>
</office:document-meta>
</file>