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1b6dc57cec50dba585fd8c02ec56dda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zusatzinformationen:start" text:style-name="Internet_20_link" text:visited-style-name="Visited_20_Internet_20_Link">Informationsseite</text:a><text:line-break/><text:line-break/><text:a xlink:type="simple" xlink:href="https://wiki.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14:p14_01"/>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iki.product-compliance.net/doku.php?id=zusatzinformationen:lex_hn:p14:p14" text:style-name="Internet_20_link" text:visited-style-name="Visited_20_Internet_20_Link">Bauprodukte</text:a><text:line-break/><text:a xlink:type="simple" xlink:href="https://wiki.product-compliance.net/doku.php?id=zusatzinformationen:lex_hn:p14:p14" text:style-name="Internet_20_link" text:visited-style-name="Visited_20_Internet_20_Link">Bauwerke</text:a><text:line-break/><text:a xlink:type="simple" xlink:href="https://wiki.product-compliance.net/doku.php?id=zusatzinformationen:lex_hn:p14:p14" text:style-name="Internet_20_link" text:visited-style-name="Visited_20_Internet_20_Link">Bauleistungen</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6926000769823cm" style:rel-height="scale"><draw:image xlink:href="Pictures/1b6dc57cec50dba585fd8c02ec56ddaa.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Bauprodukte</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24R3110&amp;qid=1734946799531" text:style-name="Internet_20_link" text:visited-style-name="Visited_20_Internet_20_Link">LINK</text:a><text:line-break/>Verordnung (EU) 2024/3110 des Europäischen Parlaments und des Rates vom 27. November 2024 zur Festlegung harmonisierter Vorschriften für die Vermarktung von Bauprodukten und zur Aufhebung der Verordnung (EU) Nr. 305/2011</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Fristen zur weiteren Anwendung der <text:a xlink:type="simple" xlink:href="https://eur-lex.europa.eu/legal-content/DE/ALL/?uri=CELEX:32011R0305&amp;qid=1433583710059" text:style-name="Internet_20_link" text:visited-style-name="Visited_20_Internet_20_Link">Verordnung (EU) 305/2011</text:a> (konsolidierte Version <text:a xlink:type="simple" xlink:href="https://eur-lex.europa.eu/legal-content/DE/ALL/?uri=CELEX:02011R0305-20260529" text:style-name="Internet_20_link" text:visited-style-name="Visited_20_Internet_20_Link">vom 29.05.2026</text:a>) - siehe auch <text:a xlink:type="simple" xlink:href="https://wiki.product-compliance.net/lib/exe/fetch.php?media=zusatzinformationen:lex_hn:p14:fristen_vo_2024-3110_baupvo.pdf" text:style-name="Internet_20_link" text:visited-style-name="Visited_20_Internet_20_Link">HIER</text:a></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unmittelbare Gesetzeskraft in allen Mitgliedsländern;<text:line-break/></text:p>
      <text:p text:style-name="Text_20_body">verbleibende nationale Regelungen im: <text:a xlink:type="simple" xlink:href="https://www.gesetze-im-internet.de/baupg_2013/index.html" text:style-name="Internet_20_link" text:visited-style-name="Visited_20_Internet_20_Link">Bauprodukte-Durchführungsgesetz</text:a></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text:a xlink:type="simple" xlink:href="https://eur-lex.europa.eu/legal-content/DE/ALL/?uri=OJ:L_202601778" text:style-name="Internet_20_link" text:visited-style-name="Visited_20_Internet_20_Link">LINK</text:a><text:line-break/>Durchführungsverordnung (EU) 2026/1778 der Kommission vom 16. Juli 2026 zur Festlegung der Durchführungsbestimmungen für das gemäß der Verordnung (EU) 2024/1781 des Europäischen Parlaments und des Rates eingerichtete <text:span text:style-name="Strong_20_Emphasis">digitale Produktpassregister</text:span><text:line-break/>
<text:a xlink:type="simple" xlink:href="https://eur-lex.europa.eu/legal-content/DE/ALL/?uri=CELEX%3A32026R0557" text:style-name="Internet_20_link" text:visited-style-name="Visited_20_Internet_20_Link">LINK</text:a><text:line-break/>Delegierte Verordnung (EU) 2026/557 der Kommission vom 16. März 2026 zur Ergänzung der Verordnung (EU) 2024/3110 des Europäischen Parlaments und des Rates durch die Festlegung von Leistungsklassen in Bezug auf das wesentliche Merkmal Feuerbeständigkeit<text:line-break/>
<text:a xlink:type="simple" xlink:href="https://eur-lex.europa.eu/legal-content/DE/ALL/?uri=CELEX:32026R0387&amp;qid=1772019776482" text:style-name="Internet_20_link" text:visited-style-name="Visited_20_Internet_20_Link">LINK</text:a><text:line-break/>Durchführungsverordnung (EU) 2026/387 der Kommission vom 23. Februar 2026 zur Festlegung des Formats der Europäischen Technischen Bewertung gemäß der Verordnung (EU) 2024/3110 des Europäischen Parlaments und des Rates<text:line-break/>
<text:a xlink:type="simple" xlink:href="https://eur-lex.europa.eu/legal-content/DE/ALL/?uri=CELEX:32025R0695&amp;qid=1753855914478" text:style-name="Internet_20_link" text:visited-style-name="Visited_20_Internet_20_Link">LINK</text:a><text:line-break/>Delegierte Verordnung (EU) 2025/695 der Kommission vom 9. April 2025 zur Ergänzung der Verordnung (EU) Nr. 305/2011 des Europäischen Parlaments und des Rates durch die Festlegung von Schwellenwerten und Leistungsklassen für permanente Anschlageinrichtungen und Sicherheitsdachhaken<text:line-break/>
<text:a xlink:type="simple" xlink:href="https://eur-lex.europa.eu/legal-content/DE/ALL/?uri=CELEX:32024R2769&amp;qid=1730446928153" text:style-name="Internet_20_link" text:visited-style-name="Visited_20_Internet_20_Link">LINK</text:a><text:line-break/>Delegierte Verordnung (EU) 2024/2769 der Kommission vom 30. Mai 2024 zur Ergänzung der Verordnung (EU) Nr. 305/2011 des Europäischen Parlaments und des Rates durch Festlegung der anzuwendenden Systeme zur Bewertung und Überprüfung der Leistungsbeständigkeit von Bauprodukten in Bezug auf die Wesentlichen Merkmale im Zusammenhang mit der ökologischen Nachhaltigkeit und zur Änderung der genannten Verordnung in Bezug auf die Bewertung und Überprüfung der Leistungsbeständigkeit von Bauprodukten auf der Grundlage eines Modellierungsansatzes<text:line-break/>
<text:a xlink:type="simple" xlink:href="https://eur-lex.europa.eu/legal-content/DE/ALL/?uri=CELEX:32024R1681&amp;qid=1719832150092" text:style-name="Internet_20_link" text:visited-style-name="Visited_20_Internet_20_Link">LINK</text:a><text:line-break/>Delegierte Verordnung (EU) 2024/1681 der Kommission vom 6. März 2024 zur Ergänzung der Verordnung (EU) Nr. 305/2011 des Europäischen Parlaments und des Rates durch die Festlegung von Leistungsklassen in Bezug auf den Feuerwiderstand von Bauprodukten<text:line-break/>
mit <text:a xlink:type="simple" xlink:href="https://eur-lex.europa.eu/legal-content/DE/ALL/?uri=CELEX:02024R1681-20240613" text:style-name="Internet_20_link" text:visited-style-name="Visited_20_Internet_20_Link">Korrektur der deutschen Textversion</text:a><text:line-break/></text:p>
      <text:p text:style-name="Text_20_body"><text:a xlink:type="simple" xlink:href="https://single-market-economy.ec.europa.eu/sectors/construction_en" text:style-name="Internet_20_link" text:visited-style-name="Visited_20_Internet_20_Link">Informationen</text:a> der Europäischen Kommission<text:line-break/></text:p>
      <text:p text:style-name="Text_20_body"><text:a xlink:type="simple" xlink:href="https://www.din.de/de/meta/suche/62730!search?query=ETAG&amp;submit-btn=Submit" text:style-name="Internet_20_link" text:visited-style-name="Visited_20_Internet_20_Link">Liste der ETAG</text:a> bei DIN e. V.<text:line-break/></text:p>
      <text:p text:style-name="Text_20_body"><text:a xlink:type="simple" xlink:href="https://www.dibt.de/fileadmin/dibt-website/Dokumente/Referat/P2/EAD_Liste.pdf" text:style-name="Internet_20_link" text:visited-style-name="Visited_20_Internet_20_Link">EAD-Liste</text:a> beim DIBt<text:line-break/>
<text:a xlink:type="simple" xlink:href="https://www.eota.eu/eads" text:style-name="Internet_20_link" text:visited-style-name="Visited_20_Internet_20_Link">EAD-Liste</text:a> bei der EOTA<text:line-break/>
<text:a xlink:type="simple" xlink:href="https://www.eota.eu" text:style-name="Internet_20_link" text:visited-style-name="Visited_20_Internet_20_Link">Homepage</text:a> der EOTA</text:p>
      <text:p text:style-name="Text_20_body">Informationen der Europäischen Kommission zu <text:span text:style-name="Strong_20_Emphasis"><text:a xlink:type="simple" xlink:href="https://single-market-economy.ec.europa.eu/single-market/goods/european-standards/harmonised-standards_en" text:style-name="Internet_20_link" text:visited-style-name="Visited_20_Internet_20_Link">harmonisierten Normen</text:a></text:span></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span text:style-name="Strong_20_Emphasis">Harmonisierte Europäische Normen</text:span></text:p>
      <text:p text:style-name="Text_20_body"><text:span text:style-name="Strong_20_Emphasis"><text:a xlink:type="simple" xlink:href="https://wiki.product-compliance.net/lib/exe/fetch.php?media=zusatzinformationen:lex_hn:p14:10210.pdf" text:style-name="Internet_20_link" text:visited-style-name="Visited_20_Internet_20_Link">Basisliste</text:a></text:span></text:p>
      <table:table table:style-name="Table">
        <table:table-column/>
        <table:table-column/>
        <table:table-row>
          <table:table-cell office:value-type="string" table:style-name="tablecell">
            <text:p text:style-name="tablealignleft"><text:span text:style-name="Strong_20_Emphasis">Durchführungsbeschlüsse</text:span></text:p>
          </table:table-cell>
          <table:table-cell office:value-type="string" table:style-name="tablecell"/>
        </table:table-row>
        <table:table-row>
          <table:table-cell office:value-type="string" table:style-name="tablecell">
            <text:p text:style-name="tablealignleft"><text:a xlink:type="simple" xlink:href="https://wiki.product-compliance.net/lib/exe/fetch.php?media=zusatzinformationen:lex_hn:p14:be_2026-284_harmonisierte_normen.pdf" text:style-name="Internet_20_link" text:visited-style-name="Visited_20_Internet_20_Link">BE 2026/284</text:a><text:line-break/><text:a xlink:type="simple" xlink:href="https://wiki.product-compliance.net/lib/exe/fetch.php?media=zusatzinformationen:lex_hn:p14:be_2023-2461_harmonisierte_normen.pdf" text:style-name="Internet_20_link" text:visited-style-name="Visited_20_Internet_20_Link">BE 2023/2461</text:a><text:line-break/><text:a xlink:type="simple" xlink:href="https://wiki.product-compliance.net/lib/exe/fetch.php?media=zusatzinformationen:lex_hn:p14:be_2019-451_harmonisierte_normen.pdf" text:style-name="Internet_20_link" text:visited-style-name="Visited_20_Internet_20_Link">BE 2019/451</text:a></text:p>
          </table:table-cell>
          <table:table-cell office:value-type="string" table:style-name="tablecell"/>
        </table:table-row>
      </table:table>
      <text:p text:style-name="Text_20_body">Link zur konsolidierten Liste (informativ): <text:a xlink:type="simple" xlink:href="https://wiki.product-compliance.net/lib/exe/fetch.php?media=zusatzinformationen:lex_hn:p14:10210pdf.pdf" text:style-name="Internet_20_link" text:visited-style-name="Visited_20_Internet_20_Link">PDF (xx.yy.zzzz)</text:a></text:p>
      <text:p text:style-name="Text_20_body"><text:span text:style-name="Strong_20_Emphasis">Europäische Bewertungsdokumente</text:span></text:p>
      <text:p text:style-name="Text_20_body"><text:a xlink:type="simple" xlink:href="https://wiki.product-compliance.net/lib/exe/fetch.php?media=zusatzinformationen:lex_hn:p14:10212.pdf" text:style-name="Internet_20_link" text:visited-style-name="Visited_20_Internet_20_Link">Basisliste</text:a></text:p>
      <table:table table:style-name="Table">
        <table:table-column/>
        <table:table-column/>
        <table:table-row>
          <table:table-cell office:value-type="string" table:style-name="tablecell">
            <text:p text:style-name="tablealignleft"><text:a xlink:type="simple" xlink:href="https://wiki.product-compliance.net/lib/exe/fetch.php?media=zusatzinformationen:lex_hn:p14:be_2025-2623_ead.pdf" text:style-name="Internet_20_link" text:visited-style-name="Visited_20_Internet_20_Link">BE 2025/2623</text:a><text:line-break/><text:a xlink:type="simple" xlink:href="https://wiki.product-compliance.net/lib/exe/fetch.php?media=zusatzinformationen:lex_hn:p14:be_2025-2355_etag.pdf" text:style-name="Internet_20_link" text:visited-style-name="Visited_20_Internet_20_Link">BE 2025/2355</text:a><text:line-break/><text:a xlink:type="simple" xlink:href="https://wiki.product-compliance.net/lib/exe/fetch.php?media=zusatzinformationen:lex_hn:p14:be_2025-1769_etag.pdf" text:style-name="Internet_20_link" text:visited-style-name="Visited_20_Internet_20_Link">BE 2025/1769</text:a><text:line-break/><text:a xlink:type="simple" xlink:href="https://wiki.product-compliance.net/lib/exe/fetch.php?media=zusatzinformationen:lex_hn:p14:be_2025-871_etag.pdf" text:style-name="Internet_20_link" text:visited-style-name="Visited_20_Internet_20_Link">BE 2025/871</text:a><text:line-break/><text:a xlink:type="simple" xlink:href="https://wiki.product-compliance.net/lib/exe/fetch.php?media=zusatzinformationen:lex_hn:p14:be_2024-2904_etag.pdf" text:style-name="Internet_20_link" text:visited-style-name="Visited_20_Internet_20_Link">BE 2024/2904</text:a><text:line-break/><text:a xlink:type="simple" xlink:href="https://wiki.product-compliance.net/lib/exe/fetch.php?media=zusatzinformationen:lex_hn:p14:be_2024-1944_etag.pdf" text:style-name="Internet_20_link" text:visited-style-name="Visited_20_Internet_20_Link">BE 2024/1944</text:a></text:p>
          </table:table-cell>
          <table:table-cell office:value-type="string" table:style-name="tablecell">
            <text:p text:style-name="tablealignleft"><text:a xlink:type="simple" xlink:href="https://wiki.product-compliance.net/lib/exe/fetch.php?media=zusatzinformationen:lex_hn:p14:be_2023-1473_etag.pdf" text:style-name="Internet_20_link" text:visited-style-name="Visited_20_Internet_20_Link">BE 2023/1473</text:a><text:line-break/><text:a xlink:type="simple" xlink:href="https://wiki.product-compliance.net/lib/exe/fetch.php?media=zusatzinformationen:lex_hn:p14:be_2023-910_etag.pdf" text:style-name="Internet_20_link" text:visited-style-name="Visited_20_Internet_20_Link">BE 2023/910</text:a><text:line-break/><text:a xlink:type="simple" xlink:href="https://wiki.product-compliance.net/lib/exe/fetch.php?media=zusatzinformationen:lex_hn:p14:be_2023-424_etag.pdf" text:style-name="Internet_20_link" text:visited-style-name="Visited_20_Internet_20_Link">BE 2023/424</text:a><text:line-break/><text:a xlink:type="simple" xlink:href="https://wiki.product-compliance.net/lib/exe/fetch.php?media=zusatzinformationen:lex_hn:p14:be_2022-381_etag.pdf" text:style-name="Internet_20_link" text:visited-style-name="Visited_20_Internet_20_Link">BE 2022/381</text:a><text:line-break/><text:a xlink:type="simple" xlink:href="https://wiki.product-compliance.net/lib/exe/fetch.php?media=zusatzinformationen:lex_hn:p14:be_2021-1789_etag.pdf" text:style-name="Internet_20_link" text:visited-style-name="Visited_20_Internet_20_Link">BE 2021/1789</text:a><text:line-break/><text:a xlink:type="simple" xlink:href="https://wiki.product-compliance.net/lib/exe/fetch.php?media=zusatzinformationen:lex_hn:p14:be_2021-1183_etag.pdf" text:style-name="Internet_20_link" text:visited-style-name="Visited_20_Internet_20_Link">BE 2021/1183</text:a><text:line-break/><text:a xlink:type="simple" xlink:href="https://wiki.product-compliance.net/lib/exe/fetch.php?media=zusatzinformationen:lex_hn:p14:be_2020-962_etag.pdf" text:style-name="Internet_20_link" text:visited-style-name="Visited_20_Internet_20_Link">BE 2020/962</text:a><text:line-break/><text:a xlink:type="simple" xlink:href="https://wiki.product-compliance.net/lib/exe/fetch.php?media=zusatzinformationen:lex_hn:p14:be_2019-896_etag.pdf" text:style-name="Internet_20_link" text:visited-style-name="Visited_20_Internet_20_Link">BE 2019/896</text:a><text:line-break/><text:a xlink:type="simple" xlink:href="https://wiki.product-compliance.net/lib/exe/fetch.php?media=zusatzinformationen:lex_hn:p14:be_2019-450_etag.pdf" text:style-name="Internet_20_link" text:visited-style-name="Visited_20_Internet_20_Link">BE 2019/450</text:a></text:p>
          </table:table-cell>
        </table:table-row>
      </table:table>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22::50:19</meta:creation-date>
    <dc:creator>Generated</dc:creator>
    <dc:date>2026-09-02T22::50:19</dc:date>
    <dc:language>en-US</dc:language>
    <meta:editing-cycles>1</meta:editing-cycles>
    <meta:editing-duration>PT0S</meta:editing-duration>
    <dc:title>zusatzinformationen:lex_hn:p14:p14_01</dc:title>
  </office:meta>
</office:document-meta>
</file>