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d8261aa68e1e696dca7da2093c508f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2:p12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2:p12" text:style-name="Internet_20_link" text:visited-style-name="Visited_20_Internet_20_Link">Recycling, Abfälle</text:a><text:line-break/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2170833333333cm" style:rel-height="scale"><draw:image xlink:href="Pictures/8d8261aa68e1e696dca7da2093c508f7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Typgenehmigung für Kraftfahrzeuge hinsichtlich ihrer Wiederverwertbarkeit, Recyclingfähigkeit und Verwertbark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2:23</meta:creation-date>
    <dc:creator>Generated</dc:creator>
    <dc:date>2026-09-01T18::52:23</dc:date>
    <dc:language>en-US</dc:language>
    <meta:editing-cycles>1</meta:editing-cycles>
    <meta:editing-duration>PT0S</meta:editing-duration>
    <dc:title>zusatzinformationen:lex_hn:p12:p12_05</dc:title>
  </office:meta>
</office:document-meta>
</file>