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1c60244767cb2022d82025180b17f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18137254902cm" style:rel-height="scale"><draw:image xlink:href="Pictures/b1c60244767cb2022d82025180b17f4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Ortsbewegliche Druckgerä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20::16:45</meta:creation-date>
    <dc:creator>Generated</dc:creator>
    <dc:date>2026-09-02T20::16:45</dc:date>
    <dc:language>en-US</dc:language>
    <meta:editing-cycles>1</meta:editing-cycles>
    <meta:editing-duration>PT0S</meta:editing-duration>
    <dc:title>zusatzinformationen:lex_hn:p11:p11_06</dc:title>
  </office:meta>
</office:document-meta>
</file>