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93711c80ab2242972586d8cdfbf3f6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2741046831956cm" style:rel-height="scale"><draw:image xlink:href="Pictures/93711c80ab2242972586d8cdfbf3f68b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räte und Schutzsysteme zur bestimmungsgemäßen Verwendung in explosionsgefährdeten Bereichen (ATEX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4&amp;qid=1432653043309" text:style-name="Internet_20_link" text:visited-style-name="Visited_20_Internet_20_Link">LINK</text:a><text:line-break/>Richtlinie 2014/34/EU des Europäischen Parlaments und des Rates vom 26. Februar 2014 zur Harmonisierung der Rechtsvorschriften der Mitgliedstaaten für Geräte und Schutzsysteme zur bestimmungsgemäßen Verwendung in explosionsgefährdeten Bereich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34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gsgv_11_2016/index.html" text:style-name="Internet_20_link" text:visited-style-name="Visited_20_Internet_20_Link">LINK</text:a><text:line-break/>Elfte Verordnung zum Produkt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mechanical-engineering/equipment-potentially-explosive-atmospheres-atex_en" text:style-name="Internet_20_link" text:visited-style-name="Visited_20_Internet_20_Link">Informationen</text:a> der Europäischen Kommission</text:p>
      <text:p text:style-name="Text_20_body">Informationen der Europäischen Kommission zu <text:span text:style-name="Strong_20_Emphasis"><text:a xlink:type="simple" xlink:href="https://single-market-economy.ec.europa.eu/single-market/goods/european-standards/harmonised-standards_en" text:style-name="Internet_20_link" text:visited-style-name="Visited_20_Internet_20_Link">harmonisierten Normen</text:a></text:span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Die ursprüngliche Basisliste und alle bisher veröffentlichten Durchführungsbeschlüsse wurden durch den nachfolgenden Durchführungsbeschluss aufgehoben. Dieser Beschluss enthält die vollständige Liste der aktuellen harmonisierten Normen:<text:line-break/>
<text:span text:style-name="Strong_20_Emphasis"><text:a xlink:type="simple" xlink:href="https://wiki.product-compliance.net/lib/exe/fetch.php?media=zusatzinformationen:lex_hn:p11:be_2022-1668.pdf" text:style-name="Internet_20_link" text:visited-style-name="Visited_20_Internet_20_Link">BE 2022/1668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11:be_2026-989.pdf" text:style-name="Internet_20_link" text:visited-style-name="Visited_20_Internet_20_Link">BE 2026/989</text:a><text:line-break/><text:a xlink:type="simple" xlink:href="https://wiki.product-compliance.net/lib/exe/fetch.php?media=zusatzinformationen:lex_hn:p11:be_2026-82.pdf" text:style-name="Internet_20_link" text:visited-style-name="Visited_20_Internet_20_Link">BE 2026/82</text:a><text:line-break/><text:a xlink:type="simple" xlink:href="https://wiki.product-compliance.net/lib/exe/fetch.php?media=zusatzinformationen:lex_hn:p11:be_2025-1810.pdf" text:style-name="Internet_20_link" text:visited-style-name="Visited_20_Internet_20_Link">BE 2025/1810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11:be_2025-597.pdf" text:style-name="Internet_20_link" text:visited-style-name="Visited_20_Internet_20_Link">BE 2025/597</text:a><text:line-break/><text:a xlink:type="simple" xlink:href="https://wiki.product-compliance.net/lib/exe/fetch.php?media=zusatzinformationen:lex_hn:p11:be_2023-1587.pdf" text:style-name="Internet_20_link" text:visited-style-name="Visited_20_Internet_20_Link">BE 2023/1587</text:a><text:line-break/><text:a xlink:type="simple" xlink:href="https://wiki.product-compliance.net/lib/exe/fetch.php?media=zusatzinformationen:lex_hn:p11:be_2023-601.pdf" text:style-name="Internet_20_link" text:visited-style-name="Visited_20_Internet_20_Link">BE 2023/601</text:a></text:p>
          </table:table-cell>
        </table:table-row>
      </table:table>
      <text:p text:style-name="Text_20_body">Link zur konsolidierten Liste (informativ): <text:a xlink:type="simple" xlink:href="https://wiki.product-compliance.net/lib/exe/fetch.php?media=zusatzinformationen:lex_hn:p11:10050pdf.pdf" text:style-name="Internet_20_link" text:visited-style-name="Visited_20_Internet_20_Link">PDF (07.05.2026)</text:a> <text:a xlink:type="simple" xlink:href="https://wiki.product-compliance.net/lib/exe/fetch.php?media=zusatzinformationen:lex_hn:p11:10050excel.xlsx" text:style-name="Internet_20_link" text:visited-style-name="Visited_20_Internet_20_Link">EXCEL (07.05.2026)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iki.product-compliance.net/lib/exe/fetch.php?media=zusatzinformationen:lex_hn:p11:10050.pdf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11:be_2022-784.pdf" text:style-name="Internet_20_link" text:visited-style-name="Visited_20_Internet_20_Link">BE 2022/784</text:a><text:line-break/><text:a xlink:type="simple" xlink:href="https://wiki.product-compliance.net/lib/exe/fetch.php?media=zusatzinformationen:lex_hn:p11:be_2022-406.pdf" text:style-name="Internet_20_link" text:visited-style-name="Visited_20_Internet_20_Link">BE 2022/406</text:a><text:line-break/><text:a xlink:type="simple" xlink:href="https://wiki.product-compliance.net/lib/exe/fetch.php?media=zusatzinformationen:lex_hn:p11:be_2021-1403.pdf" text:style-name="Internet_20_link" text:visited-style-name="Visited_20_Internet_20_Link">BE 2021/1403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11:be_2021-845.pdf" text:style-name="Internet_20_link" text:visited-style-name="Visited_20_Internet_20_Link">BE 2021/845</text:a><text:line-break/><text:a xlink:type="simple" xlink:href="https://wiki.product-compliance.net/lib/exe/fetch.php?media=zusatzinformationen:lex_hn:p11:be_2019_1202.pdf" text:style-name="Internet_20_link" text:visited-style-name="Visited_20_Internet_20_Link">BE 2019/1202</text:a><text:line-break/>berichtigt durch: <text:a xlink:type="simple" xlink:href="https://wiki.product-compliance.net/lib/exe/fetch.php?media=zusatzinformationen:lex_hn:p11:be_2020-260.pdf" text:style-name="Internet_20_link" text:visited-style-name="Visited_20_Internet_20_Link">BE 2020/260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24:51</meta:creation-date>
    <dc:creator>Generated</dc:creator>
    <dc:date>2026-09-04T02::24:51</dc:date>
    <dc:language>en-US</dc:language>
    <meta:editing-cycles>1</meta:editing-cycles>
    <meta:editing-duration>PT0S</meta:editing-duration>
    <dc:title>zusatzinformationen:lex_hn:p11:p11_03</dc:title>
  </office:meta>
</office:document-meta>
</file>