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png" manifest:full-path="Pictures/72fb5d25ddf84ed4ec3dd4c193cc5b11.png"/>
  <manifest:file-entry manifest:media-type="image/jpeg" manifest:full-path="Pictures/322783ecdcc6bce73a6034e38d7a94b4.jpg"/>
  <manifest:file-entry manifest:media-type="image/png" manifest:full-path="Pictures/93711c80ab2242972586d8cdfbf3f68b.png"/>
  <manifest:file-entry manifest:media-type="image/jpeg" manifest:full-path="Pictures/2df9378cb0c9f2915516a66d018e5503.jpg"/>
  <manifest:file-entry manifest:media-type="image/jpeg" manifest:full-path="Pictures/4a43f6d0079d5e3be7958663ed2a239f.jpg"/>
  <manifest:file-entry manifest:media-type="image/jpeg" manifest:full-path="Pictures/b1c60244767cb2022d82025180b17f40.jpg"/>
  <manifest:file-entry manifest:media-type="image/jpeg" manifest:full-path="Pictures/83e9e35f5b9175ae2fe81b9466c7b83e.jpeg"/>
  <manifest:file-entry manifest:media-type="image/jpeg" manifest:full-path="Pictures/c21dd346f08daa241cb8ce349f9b082c.jpeg"/>
  <manifest:file-entry manifest:media-type="image/jpeg" manifest:full-path="Pictures/dfdbce38849b0c2daf2f9eadc638889f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1:p11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Anlagenbau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9594665271967cm" style:rel-height="scale"><draw:image xlink:href="Pictures/72fb5d25ddf84ed4ec3dd4c193cc5b11.pn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11:p11_01" text:style-name="Internet_20_link" text:visited-style-name="Visited_20_Internet_20_Link">Druckgeräte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4" text:anchor-type="as-char" draw:z-index="4" svg:width="2.6458333333333cm" style:rel-width="100%" svg:height="1.7659689465409cm" style:rel-height="scale"><draw:image xlink:href="Pictures/322783ecdcc6bce73a6034e38d7a94b4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11:p11_02" text:style-name="Internet_20_link" text:visited-style-name="Visited_20_Internet_20_Link">Einfache Druckbehälter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2.6458333333333cm" style:rel-width="100%" svg:height="2.2741046831956cm" style:rel-height="scale"><draw:image xlink:href="Pictures/93711c80ab2242972586d8cdfbf3f68b.pn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11:p11_03" text:style-name="Internet_20_link" text:visited-style-name="Visited_20_Internet_20_Link">Geräte und Schutzsysteme zur bestimmungsgemäßen Verwendung in explosionsgefährdeten Bereichen (ATEX)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2.6458333333333cm" style:rel-width="100%" svg:height="1.7659689465409cm" style:rel-height="scale"><draw:image xlink:href="Pictures/2df9378cb0c9f2915516a66d018e5503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2:p02_11" text:style-name="Internet_20_link" text:visited-style-name="Visited_20_Internet_20_Link">Gasverbrauchseinrichtung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2.6458333333333cm" style:rel-width="100%" svg:height="1.906556372549cm" style:rel-height="scale"><draw:image xlink:href="Pictures/4a43f6d0079d5e3be7958663ed2a239f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11:p11_05" text:style-name="Internet_20_link" text:visited-style-name="Visited_20_Internet_20_Link">Warmwasserheizkessel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2.6458333333333cm" style:rel-width="100%" svg:height="1.7618137254902cm" style:rel-height="scale"><draw:image xlink:href="Pictures/b1c60244767cb2022d82025180b17f40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11:p11_06" text:style-name="Internet_20_link" text:visited-style-name="Visited_20_Internet_20_Link">Ortsbewegliche Druckgeräte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9" text:anchor-type="as-char" draw:z-index="9" svg:width="2.6458333333333cm" style:rel-width="100%" svg:height="1.7664378612717cm" style:rel-height="scale"><draw:image xlink:href="Pictures/83e9e35f5b9175ae2fe81b9466c7b83e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8:p08_11" text:style-name="Internet_20_link" text:visited-style-name="Visited_20_Internet_20_Link">Kennzeichnung für Drahtseile, Ketten und Lasthak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2.6458333333333cm" style:rel-width="100%" svg:height="1.9811483739837cm" style:rel-height="scale"><draw:image xlink:href="Pictures/c21dd346f08daa241cb8ce349f9b082c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8:p08_08" text:style-name="Internet_20_link" text:visited-style-name="Visited_20_Internet_20_Link">Verbrennungsmotoren in stationären Anlag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1" text:anchor-type="as-char" draw:z-index="11" svg:width="2.6458333333333cm" style:rel-width="100%" svg:height="1.9789532103825cm" style:rel-height="scale"><draw:image xlink:href="Pictures/dfdbce38849b0c2daf2f9eadc638889f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8:p08_09" text:style-name="Internet_20_link" text:visited-style-name="Visited_20_Internet_20_Link">Verbrennungsmotoren in "großen" stationären Anlagen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…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07::42:04</meta:creation-date>
    <dc:creator>Generated</dc:creator>
    <dc:date>2026-08-30T07::42:04</dc:date>
    <dc:language>en-US</dc:language>
    <meta:editing-cycles>1</meta:editing-cycles>
    <meta:editing-duration>PT0S</meta:editing-duration>
    <dc:title>zusatzinformationen:lex_hn:p11:p11</dc:title>
  </office:meta>
</office:document-meta>
</file>