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540f5b32131e6aeb1805e2e79c0e75d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9:p09_22"/>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9:p09" text:style-name="Internet_20_link" text:visited-style-name="Visited_20_Internet_20_Link">Umweltschutz, Nachhaltigkeit, Klimaschutz</text:a><text:line-break/><text:a xlink:type="simple" xlink:href="https://wiki.product-compliance.net/doku.php?id=zusatzinformationen:lex_hn:p12:p12" text:style-name="Internet_20_link" text:visited-style-name="Visited_20_Internet_20_Link">Recycling, Abfäll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2.1748472949389cm" style:rel-height="scale"><draw:image xlink:href="Pictures/540f5b32131e6aeb1805e2e79c0e75db.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Verpackungen und Verpackungsabfälle</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5R0040&amp;qid=1738656939083" text:style-name="Internet_20_link" text:visited-style-name="Visited_20_Internet_20_Link">LINK</text:a><text:line-break/>Verordnung (EU) 2025/40 des Europäischen Parlaments und des Rates vom 19. Dezember 2024 über Verpackungen und Verpackungsabfälle, zur Änderung der Verordnung (EU) 2019/1020 und der Richtlinie (EU) 2019/904 sowie zur Aufhebung der Richtlinie 94/62/E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zu abweichenden bzw. ergänzenden Einzelfristen - siehe auch <text:a xlink:type="simple" xlink:href="https://wiki.product-compliance.net/lib/exe/fetch.php?media=zusatzinformationen:lex_hn:p09:fristen_vo_2025-40_verpackvo.pdf" text:style-name="Internet_20_link" text:visited-style-name="Visited_20_Internet_20_Link">HIER</text:a></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auch mit Abfallgesetzgebung des Bundes und der Länder</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CELEX:32026D0429&amp;qid=1781783390635" text:style-name="Internet_20_link" text:visited-style-name="Visited_20_Internet_20_Link">LINK</text:a><text:line-break/>Delegierter Beschluss (EU) 2026/429 der Kommission vom 25. Februar 2026 zur Ergänzung der Verordnung (EU) 2025/40 des Europäischen Parlaments und des Rates durch die Ausnahme bestimmter Wirtschaftsakteure, die Palettenumhüllungen und Umreifungsbänder verwenden, von den Anforderungen an die hundertprozentige Wiederverwendbarkeit dieser Verpackungsformate<text:line-break/>
<text:a xlink:type="simple" xlink:href="https://eur-lex.europa.eu/legal-content/DE/ALL/?uri=OJ:C_202500946" text:style-name="Internet_20_link" text:visited-style-name="Visited_20_Internet_20_Link">LINK</text:a><text:line-break/>BEKANNTMACHUNG DER KOMMISSION — Anwendung der Verordnung (EU) 2025/40 des Europäischen Parlaments und des Rates über Verpackungen und Verpackungsabfälle, zur Änderung der Verordnung (EU) 2019/1020 und der Richtlinie (EU) 2019/904 sowie zur Aufhebung der Richtlinie 94/62/EG für das Vereinigte Königreich und im Vereinigten Königreich in Bezug auf Nordirland<text:line-break/>
<text:a xlink:type="simple" xlink:href="https://eur-lex.europa.eu/legal-content/DE/TXT/HTML/?uri=CELEX:52025PC0982" text:style-name="Internet_20_link" text:visited-style-name="Visited_20_Internet_20_Link">LINK</text:a><text:line-break/>Vorschlag für eine VERORDNUNG DES EUROPÄISCHEN PARLAMENTS UND DES RATES zur Aussetzung der Anwendung der Vorschriften über die Benennung eines Bevollmächtigten für die erweiterte Herstellerverantwortung für Batterien und Altbatterien sowie Verpackungen und Verpackungsabfälle</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0::52:35</meta:creation-date>
    <dc:creator>Generated</dc:creator>
    <dc:date>2026-08-30T10::52:35</dc:date>
    <dc:language>en-US</dc:language>
    <meta:editing-cycles>1</meta:editing-cycles>
    <meta:editing-duration>PT0S</meta:editing-duration>
    <dc:title>zusatzinformationen:lex_hn:p09:p09_22</dc:title>
  </office:meta>
</office:document-meta>
</file>