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cf0c0f2db907cb67b9a2ed00975222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16"/>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9:p09" text:style-name="Internet_20_link" text:visited-style-name="Visited_20_Internet_20_Link">Umweltschutz</text:a><text:line-break/><text:a xlink:type="simple" xlink:href="https://wiki.product-compliance.net/doku.php?id=zusatzinformationen:lex_hn:p09:p09" text:style-name="Internet_20_link" text:visited-style-name="Visited_20_Internet_20_Link">Nachhaltigkeit</text:a><text:line-break/><text:a xlink:type="simple" xlink:href="https://wiki.product-compliance.net/doku.php?id=zusatzinformationen:lex_hn:p09:p09" text:style-name="Internet_20_link" text:visited-style-name="Visited_20_Internet_20_Link">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5386096014493cm" style:rel-height="scale"><draw:image xlink:href="Pictures/cf0c0f2db907cb67b9a2ed009752222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Bereitstellung bestimmter Rohstoffe und Erzeugnisse, die mit Entwaldung und Waldschädigung in Verbindung stehen, auf dem Unionsmarkt und ihre Ausfuhr aus der Unio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3R1115&amp;qid=1734948450772" text:style-name="Internet_20_link" text:visited-style-name="Visited_20_Internet_20_Link">LINK</text:a><text:line-break/>Verordnung (EU) 2023/1115 des Europäischen Parlaments und des Rates vom 31. Mai 2023 über die Bereitstellung bestimmter Rohstoffe und Erzeugnisse, die mit Entwaldung und Waldschädigung in Verbindung stehen, auf dem Unionsmarkt und ihre Ausfuhr aus der Union sowie zur Aufhebung der <text:a xlink:type="simple" xlink:href="https://eur-lex.europa.eu/legal-content/DE/ALL/?uri=CELEX:32010R0995&amp;qid=1734948879911" text:style-name="Internet_20_link" text:visited-style-name="Visited_20_Internet_20_Link">Verordnung (EU) Nr. 995/2010</text:a></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23R1115-20251226" text:style-name="Internet_20_link" text:visited-style-name="Visited_20_Internet_20_Link">vom 26.12.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in weiteren Teilen noch bis zum 31.12.2028 anwendbar: <text:a xlink:type="simple" xlink:href="https://eur-lex.europa.eu/legal-content/DE/ALL/?uri=CELEX:32010R0995&amp;qid=1734948879911" text:style-name="Internet_20_link" text:visited-style-name="Visited_20_Internet_20_Link">VO (EU) Nr. 995/2010</text:a></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52025XC04524&amp;qid=1755154157652" text:style-name="Internet_20_link" text:visited-style-name="Visited_20_Internet_20_Link">LINK</text:a><text:line-break/>Mitteilung der Kommission — Leitlinien — ZUR VERORDNUNG (EU) 2023/1115 ÜBER ENTWALDUNGSFREIE ERZEUGNISSE<text:line-break/>
<text:a xlink:type="simple" xlink:href="https://eur-lex.europa.eu/legal-content/DE/ALL/?uri=CELEX:32025R1093&amp;qid=1748927900266" text:style-name="Internet_20_link" text:visited-style-name="Visited_20_Internet_20_Link">LINK</text:a><text:line-break/>Durchführungsverordnung (EU) 2025/1093 der Kommission vom 22. Mai 2025 mit Durchführungsbestimmungen zur Verordnung (EU) 2023/1115 des Europäischen Parlaments und des Rates hinsichtlich einer Liste der Länder, die ein geringes oder hohes Risiko aufweisen, relevante Rohstoffe zu erzeugen, bei denen die relevanten Erzeugnisse Artikel 3 Buchstabe a nicht entsprechen<text:line-break/>
<text:a xlink:type="simple" xlink:href="https://eur-lex.europa.eu/legal-content/DE/ALL/?uri=CELEX:32024R3234&amp;qid=1734949551259" text:style-name="Internet_20_link" text:visited-style-name="Visited_20_Internet_20_Link">LINK</text:a><text:line-break/>Verordnung (EU) 2024/3234 des Europäischen Parlaments und des Rates vom 19. Dezember 2024 zur Änderung der Verordnung (EU) 2023/1115 hinsichtlich der Bestimmungen zum Geltungsbeginn<text:line-break/>
<text:a xlink:type="simple" xlink:href="https://eur-lex.europa.eu/legal-content/DE/ALL/?uri=CELEX:32024R3084&amp;qid=1734949217195" text:style-name="Internet_20_link" text:visited-style-name="Visited_20_Internet_20_Link">LINK</text:a><text:line-break/>Durchführungsverordnung (EU) 2024/3084 der Kommission vom 4. Dezember 2024 über die Funktionsweise des Informationssystems gemäß der Verordnung (EU) 2023/1115 des Europäischen Parlaments und des Rates über die Bereitstellung bestimmter Rohstoffe und Erzeugnisse, die mit Entwaldung und Waldschädigung in Verbindung stehen, auf dem Unionsmarkt und ihre Ausfuhr aus der Union<text:line-break/>
mit Änderung durch <text:a xlink:type="simple" xlink:href="https://eur-lex.europa.eu/legal-content/DE/ALL/?uri=OJ:L_202601565" text:style-name="Internet_20_link" text:visited-style-name="Visited_20_Internet_20_Link">Durchführungsverordnung (EU) 2026/1565</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4::51:27</meta:creation-date>
    <dc:creator>Generated</dc:creator>
    <dc:date>2026-08-31T14::51:27</dc:date>
    <dc:language>en-US</dc:language>
    <meta:editing-cycles>1</meta:editing-cycles>
    <meta:editing-duration>PT0S</meta:editing-duration>
    <dc:title>zusatzinformationen:lex_hn:p09:p09_16</dc:title>
  </office:meta>
</office:document-meta>
</file>