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308fe91c63b36a57f805e34b3465075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697222222222cm" style:rel-height="scale"><draw:image xlink:href="Pictures/308fe91c63b36a57f805e34b3465075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orgfaltspflicht von Unternehmen im Hinblick auf Nachhaltigk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in Stufen ab dem 26.07.2027 anwendbar:</text:span><text:line-break/>
<text:a xlink:type="simple" xlink:href="https://eur-lex.europa.eu/legal-content/DE/ALL/?uri=CELEX:32024L1760&amp;qid=1721028426516" text:style-name="Internet_20_link" text:visited-style-name="Visited_20_Internet_20_Link">LINK</text:a><text:line-break/>Richtlinie (EU) 2024/1760 des Europäischen Parlaments und des Rates vom 13. Juni 2024 über die Sorgfaltspflichten von Unternehmen im Hinblick auf Nachhaltigkeit und zur Änderung der Richtlinie (EU) 2019/1937 und der Verordnung (EU) 2023/285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iki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09" text:style-name="Internet_20_link" text:visited-style-name="Visited_20_Internet_20_Link">LINK</text:a><text:line-break/>…<text:line-break/>
<text:a xlink:type="simple" xlink:href="https://wiki.product-compliance.net/doku.php?id=zusatzinformationen:lex_hn:p09" text:style-name="Internet_20_link" text:visited-style-name="Visited_20_Internet_20_Link">LINK</text:a><text:line-break/>…<text:line-break/>
<text:a xlink:type="simple" xlink:href="https://wiki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51:42</meta:creation-date>
    <dc:creator>Generated</dc:creator>
    <dc:date>2026-09-01T18::51:42</dc:date>
    <dc:language>en-US</dc:language>
    <meta:editing-cycles>1</meta:editing-cycles>
    <meta:editing-duration>PT0S</meta:editing-duration>
    <dc:title>zusatzinformationen:lex_hn:p09:p09_12</dc:title>
  </office:meta>
</office:document-meta>
</file>