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90306a357f6b67bd951d47ad7bf78f5.jpg"/>
  <manifest:file-entry manifest:media-type="image/png" manifest:full-path="Pictures/3ce661e790d23bf6aa4d59fedbc7d613.png"/>
  <manifest:file-entry manifest:media-type="image/gif" manifest:full-path="Pictures/8201922e3a187870aeea4e3c1e278ab3.gif"/>
  <manifest:file-entry manifest:media-type="image/jpeg" manifest:full-path="Pictures/1b1d29c4109345b4874ccd4255dae7a1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right" draw:name="0" text:anchor-type="paragraph" draw:z-index="0" svg:width="3.175cm" style:rel-width="100%" svg:height="3.175cm" style:rel-height="scale"><draw:image xlink:href="Pictures/490306a357f6b67bd951d47ad7bf78f5.jpg" xlink:type="simple" xlink:show="embed" xlink:actuate="onLoad"/></draw:frame><text:line-break/><text:a xlink:type="simple" xlink:href="https://product-compliance.net/doku.php?id=start" text:style-name="Internet_20_link" text:visited-style-name="Visited_20_Internet_20_Link">Startseite</text:a><text:line-break/><text:line-break/><text:a xlink:type="simple" xlink:href="https://product-compliance.net/doku.php?id=zusatzinformationen:start" text:style-name="Internet_20_link" text:visited-style-name="Visited_20_Internet_20_Link">Informationsseite</text:a><text:line-break/><text:line-break/><text:a xlink:type="simple" xlink:href="https://product-compliance.net/doku.php?id=zusatzinformationen:lex_hn:lex_hn" text:style-name="Internet_20_link" text:visited-style-name="Visited_20_Internet_20_Link">Haupt-Menü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zusatzinformationen:lex_hn:p09:p09_10"/>Zusammenstellung wichtiger Rechtsakte der Europäischen Union<text:line-break/>Aktuelle Informationen zu europäisch harmonisierten Spezifikationen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"><text:span text:style-name="Strong_20_Emphasis"><text:a xlink:type="simple" xlink:href="https://product-compliance.net/doku.php?id=zusatzinformationen:lex_hn:p09:p09" text:style-name="Internet_20_link" text:visited-style-name="Visited_20_Internet_20_Link">Umweltschutz</text:a><text:line-break/><text:a xlink:type="simple" xlink:href="https://product-compliance.net/doku.php?id=zusatzinformationen:lex_hn:p09:p09" text:style-name="Internet_20_link" text:visited-style-name="Visited_20_Internet_20_Link">Nachhaltigkeit</text:a><text:line-break/><text:a xlink:type="simple" xlink:href="https://product-compliance.net/doku.php?id=zusatzinformationen:lex_hn:p09:p09" text:style-name="Internet_20_link" text:visited-style-name="Visited_20_Internet_20_Link">Klimaschutz</text:a></text:span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draw:frame draw:style-name="media" draw:name="3" text:anchor-type="as-char" draw:z-index="3" svg:width="2.6458333333333cm" style:rel-width="100%" svg:height="1.7627864583333cm" style:rel-height="scale"><draw:image xlink:href="Pictures/1b1d29c4109345b4874ccd4255dae7a1.jpg" xlink:type="simple" xlink:show="embed" xlink:actuate="onLoad"/></draw:frame>  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"><text:span text:style-name="Strong_20_Emphasis">Nachhaltigkeitsberichterstattung</text:span></text:span>  </text:p>
          </table:table-cell>
        </table:table-row>
      </table:table>
      <text:h text:style-name="Heading_20_3" text:outline-level="3"><text:bookmark-start text:name="__RefHeading___rechtsvorschriften_1"/><text:bookmark-start text:name="rechtsvorschriften"/>Rechtsvorschriften<text:bookmark-end text:name="__RefHeading___rechtsvorschriften_1"/><text:bookmark-end text:name="rechtsvorschriften"/></text:h>
      <text:p text:style-name="Text_20_body"><text:a xlink:type="simple" xlink:href="https://eur-lex.europa.eu/legal-content/DE/ALL/?uri=CELEX:32022L2464" text:style-name="Internet_20_link" text:visited-style-name="Visited_20_Internet_20_Link">LINK</text:a><text:line-break/>Richtlinie (EU) 2022/2464 des Europäischen Parlaments und des Rates vom 14. Dezember 2022 zur Änderung der <text:a xlink:type="simple" xlink:href="https://eur-lex.europa.eu/legal-content/DE/ALL/?uri=CELEX:32014R0537&amp;qid=1714991614011" text:style-name="Internet_20_link" text:visited-style-name="Visited_20_Internet_20_Link">Verordnung (EU) Nr. 537/2014</text:a> und der Richtlinien <text:a xlink:type="simple" xlink:href="https://eur-lex.europa.eu/legal-content/DE/ALL/?uri=CELEX:32004L0109&amp;qid=1714991664915" text:style-name="Internet_20_link" text:visited-style-name="Visited_20_Internet_20_Link">2004/109/EG</text:a>, <text:a xlink:type="simple" xlink:href="https://eur-lex.europa.eu/legal-content/DE/ALL/?uri=CELEX:32006L0043&amp;qid=1714991782121" text:style-name="Internet_20_link" text:visited-style-name="Visited_20_Internet_20_Link">2006/43/EG</text:a> und <text:a xlink:type="simple" xlink:href="https://eur-lex.europa.eu/legal-content/DE/ALL/?uri=CELEX:32013L0034&amp;qid=1714991849419" text:style-name="Internet_20_link" text:visited-style-name="Visited_20_Internet_20_Link">2013/34/EU</text:a> hinsichtlich der Nachhaltigkeitsberichterstattung von Unternehmen</text:p>
      <text:h text:style-name="Heading_20_3" text:outline-level="3"><text:bookmark-start text:name="__RefHeading___konsolidierte_fassungen_2"/><text:bookmark-start text:name="konsolidierte_fassungen"/>Konsolidierte Fassungen<text:bookmark-end text:name="__RefHeading___konsolidierte_fassungen_2"/><text:bookmark-end text:name="konsolidierte_fassungen"/></text:h>
      <text:p text:style-name="Text_20_body">vom …</text:p>
      <text:h text:style-name="Heading_20_3" text:outline-level="3"><text:bookmark-start text:name="__RefHeading___nachfolge-rechtsvorschriftenvorgeschlagene_aenderungenfristen_3"/><text:bookmark-start text:name="nachfolge-rechtsvorschriftenvorgeschlagene_aenderungenfristen"/>Nachfolge-Rechtsvorschriften; vorgeschlagene Änderungen; Fristen<text:bookmark-end text:name="__RefHeading___nachfolge-rechtsvorschriftenvorgeschlagene_aenderungenfristen_3"/><text:bookmark-end text:name="nachfolge-rechtsvorschriftenvorgeschlagene_aenderungenfristen"/></text:h>
      <text:p text:style-name="Text_20_body">—</text:p>
      <text:h text:style-name="Heading_20_3" text:outline-level="3"><text:bookmark-start text:name="__RefHeading___nationale_gesetzgebung_in_deutschland_4"/><text:bookmark-start text:name="nationale_gesetzgebung_in_deutschland"/>Nationale Gesetzgebung in Deutschland<text:bookmark-end text:name="__RefHeading___nationale_gesetzgebung_in_deutschland_4"/><text:bookmark-end text:name="nationale_gesetzgebung_in_deutschland"/></text:h>
      <text:p text:style-name="Text_20_body"><text:a xlink:type="simple" xlink:href="https://product-compliance.net/doku.php?id=zusatzinformationen:lex_hn:p09" text:style-name="Internet_20_link" text:visited-style-name="Visited_20_Internet_20_Link">LINK</text:a><text:line-break/>…</text:p>
      <text:h text:style-name="Heading_20_3" text:outline-level="3"><text:bookmark-start text:name="__RefHeading___leitlinienumsetzungshilfeninformationen_5"/><text:bookmark-start text:name="leitlinienumsetzungshilfeninformationen"/>Leitlinien; Umsetzungshilfen; Informationen<text:bookmark-end text:name="__RefHeading___leitlinienumsetzungshilfeninformationen_5"/><text:bookmark-end text:name="leitlinienumsetzungshilfeninformationen"/></text:h>
      <text:p text:style-name="Text_20_body"><text:a xlink:type="simple" xlink:href="https://product-compliance.net/doku.php?id=zusatzinformationen:lex_hn:p09" text:style-name="Internet_20_link" text:visited-style-name="Visited_20_Internet_20_Link">LINK</text:a><text:line-break/>…<text:line-break/>
<text:a xlink:type="simple" xlink:href="https://product-compliance.net/doku.php?id=zusatzinformationen:lex_hn:p09" text:style-name="Internet_20_link" text:visited-style-name="Visited_20_Internet_20_Link">LINK</text:a><text:line-break/>…<text:line-break/>
<text:a xlink:type="simple" xlink:href="https://product-compliance.net/doku.php?id=zusatzinformationen:lex_hn:p09" text:style-name="Internet_20_link" text:visited-style-name="Visited_20_Internet_20_Link">LINK</text:a><text:line-break/>…</text:p>
      <text:h text:style-name="Heading_20_3" text:outline-level="3"><text:bookmark-start text:name="__RefHeading___harmonisierte_europaeische_dokumente_normen_spezifikationen_regeln_etc_6"/><text:bookmark-start text:name="harmonisierte_europaeische_dokumente_normen_spezifikationen_regeln_etc"/>Harmonisierte Europäische Dokumente (Normen, Spezifikationen, Regeln, etc.)<text:bookmark-end text:name="__RefHeading___harmonisierte_europaeische_dokumente_normen_spezifikationen_regeln_etc_6"/><text:bookmark-end text:name="harmonisierte_europaeische_dokumente_normen_spezifikationen_regeln_etc"/></text:h>
      <text:p text:style-name="Text_20_body">—</text:p>
      <text:h text:style-name="Heading_20_3" text:outline-level="3"><text:bookmark-start text:name="__RefHeading___weitere_erlaeuterungen_und_besonderheiten_7"/><text:bookmark-start text:name="weitere_erlaeuterungen_und_besonderheiten"/>Weitere Erläuterungen und Besonderheiten<text:bookmark-end text:name="__RefHeading___weitere_erlaeuterungen_und_besonderheiten_7"/><text:bookmark-end text:name="weitere_erlaeuterungen_und_besonderheiten"/></text:h>
      <text:p text:style-name="Text_20_body">—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09::19:15</meta:creation-date>
    <dc:creator>Generated</dc:creator>
    <dc:date>2026-08-31T09::19:15</dc:date>
    <dc:language>en-US</dc:language>
    <meta:editing-cycles>1</meta:editing-cycles>
    <meta:editing-duration>PT0S</meta:editing-duration>
    <dc:title>zusatzinformationen:lex_hn:p09:p09_10</dc:title>
  </office:meta>
</office:document-meta>
</file>