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3738a0dddbf452104628cd6b4a1451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3738a0dddbf452104628cd6b4a145148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odenüberwachung und Bodenresilienz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m Wesentlichen ab dem 17.12.2028 anwendbar:</text:span><text:line-break/>
<text:a xlink:type="simple" xlink:href="https://eur-lex.europa.eu/legal-content/DE/ALL/?uri=CELEX:32025L2360&amp;qid=1764249589582" text:style-name="Internet_20_link" text:visited-style-name="Visited_20_Internet_20_Link">LINK</text:a><text:line-break/>Richtlinie (EU) 2025/2360 des Europäischen Parlaments und des Rates vom 12. November 2025 zur Bodenüberwachung und für Bodenresilienz (Bodenüberwachungsgesetz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21::58:27</meta:creation-date>
    <dc:creator>Generated</dc:creator>
    <dc:date>2026-08-29T21::58:27</dc:date>
    <dc:language>en-US</dc:language>
    <meta:editing-cycles>1</meta:editing-cycles>
    <meta:editing-duration>PT0S</meta:editing-duration>
    <dc:title>zusatzinformationen:lex_hn:p09:p09_09</dc:title>
  </office:meta>
</office:document-meta>
</file>