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9:p09_02"/>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9:p09" text:style-name="Internet_20_link" text:visited-style-name="Visited_20_Internet_20_Link">Umweltschutz</text:a><text:line-break/><text:a xlink:type="simple" xlink:href="https://wiki.product-compliance.net/doku.php?id=zusatzinformationen:lex_hn:p09:p09" text:style-name="Internet_20_link" text:visited-style-name="Visited_20_Internet_20_Link">Nachhaltigkeit</text:a><text:line-break/><text:a xlink:type="simple" xlink:href="https://wiki.product-compliance.net/doku.php?id=zusatzinformationen:lex_hn:p09:p09" text:style-name="Internet_20_link" text:visited-style-name="Visited_20_Internet_20_Link">Klimaschutz</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  </text:p>
          </table:table-cell>
          <table:table-cell office:value-type="string" table:style-name="tablecell"/>
          <table:table-cell office:value-type="string" table:style-name="tablecell">
            <text:p text:style-name="tablealignleft"><text:span text:style-name=""><text:span text:style-name="Strong_20_Emphasis">…</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32024L1275&amp;qid=1715596386462" text:style-name="Internet_20_link" text:visited-style-name="Visited_20_Internet_20_Link">LINK</text:a><text:line-break/>Richtlinie (EU) 2024/1275 des Europäischen Parlaments und des Rates vom 24. April 2024 über die Gesamtenergieeffizienz von Gebäuden </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a xlink:type="simple" xlink:href="https://eur-lex.europa.eu/legal-content/DE/ALL/?uri=CELEX:32024L1275&amp;qid=1715596386462" text:style-name="Internet_20_link" text:visited-style-name="Visited_20_Internet_20_Link">vom 24.05.2026</text:a></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a xlink:type="simple" xlink:href="https://wiki.product-compliance.net/doku.php?id=zusatzinformationen:lex_hn:p09" text:style-name="Internet_20_link" text:visited-style-name="Visited_20_Internet_20_Link">LINK</text:a><text:line-break/>…</text:p>
      <text:h text:style-name="Heading_20_3" text:outline-level="3"><text:bookmark-start text:name="__RefHeading___leitlinienumsetzungshilfeninformationen_5"/><text:bookmark-start text:name="leitlinienumsetzungshilfeninformationen"/>Leitlinien; Umsetzungshilfen; Informationen<text:bookmark-end text:name="__RefHeading___leitlinienumsetzungshilfeninformationen_5"/><text:bookmark-end text:name="leitlinienumsetzungshilfeninformationen"/></text:h>
      <text:p text:style-name="Text_20_body"><text:a xlink:type="simple" xlink:href="https://eur-lex.europa.eu/legal-content/DE/ALL/?uri=CELEX:32025R1328&amp;qid=1760000051978" text:style-name="Internet_20_link" text:visited-style-name="Visited_20_Internet_20_Link">LINK</text:a><text:line-break/>Durchführungsverordnung (EU) 2025/1328 der Kommission vom 30. Juni 2025 zur Durchführung der Richtlinie (EU) 2024/1275 des Europäischen Parlaments und des Rates durch die Erstellung gemeinsamer Vorlagen für die Übermittlung von Informationen aus den nationalen Datenbanken über die Gesamtenergieeffizienz von Gebäuden an die Beobachtungsstelle für den EU-Gebäudebestand</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31T17::21:32</meta:creation-date>
    <dc:creator>Generated</dc:creator>
    <dc:date>2026-08-31T17::21:32</dc:date>
    <dc:language>en-US</dc:language>
    <meta:editing-cycles>1</meta:editing-cycles>
    <meta:editing-duration>PT0S</meta:editing-duration>
    <dc:title>zusatzinformationen:lex_hn:p09:p09_02</dc:title>
  </office:meta>
</office:document-meta>
</file>