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225f7ea21111d8327b760ec3898071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06191588785cm" style:rel-height="scale"><draw:image xlink:href="Pictures/d225f7ea21111d8327b760ec3898071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meidung der Freisetzung von Kunststoffgranulat zur Verringerung der Umweltverschmutzung durch Mikroplastik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im Wesentlichen ab 17.12.2027 anwendbar:</text:span><text:line-break/>
<text:a xlink:type="simple" xlink:href="https://eur-lex.europa.eu/legal-content/DE/ALL/?uri=CELEX:32025R2365&amp;qid=1764248714103" text:style-name="Internet_20_link" text:visited-style-name="Visited_20_Internet_20_Link">LINK</text:a><text:line-break/>Verordnung (EU) 2025/2365 des Europäischen Parlaments und des Rates vom 12. November 2025 über die Vermeidung der Freisetzung von Kunststoffgranulat zur Verringerung der Umweltverschmutzung durch Mikroplastik<text:line-break/>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Die Verordnung gilt ab dem 17. Dezember 2027. Artikel 3 Absatz 1, Artikel 5 Absatz 6, Artikel 16, Artikel 17 Absatz 1 sowie Artikel 18 Absätze 2 und 3 gilt jedoch ab dem 16. Dezember 2025.<text:line-break/></text:p>
      <text:p text:style-name="Text_20_body">Abweichend von Absatz 2 des vorliegenden Artikels gelten Artikel 1 Absatz 2 Buchstabe d, Artikel 12, Artikel 13 Absatz 1, Artikel 17 Absätze 2 und 3 und Artikel 19 in Bezug auf Verlader und Betreiber, Agenten und Schiffskapitäne von Seeschiffen ab dem 17. Dezember 2028.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6:22</meta:creation-date>
    <dc:creator>Generated</dc:creator>
    <dc:date>2026-09-02T00::26:22</dc:date>
    <dc:language>en-US</dc:language>
    <meta:editing-cycles>1</meta:editing-cycles>
    <meta:editing-duration>PT0S</meta:editing-duration>
    <dc:title>zusatzinformationen:lex_hn:p09:p09_01</dc:title>
  </office:meta>
</office:document-meta>
</file>