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2095de3776fb37277a2d54b5e3232d8.jpg"/>
  <manifest:file-entry manifest:media-type="image/jpeg" manifest:full-path="Pictures/04ef2b8b19834c8b3eaf0951d62f9b08.jpeg"/>
  <manifest:file-entry manifest:media-type="image/jpeg" manifest:full-path="Pictures/c21dd346f08daa241cb8ce349f9b082c.jpeg"/>
  <manifest:file-entry manifest:media-type="image/jpeg" manifest:full-path="Pictures/dfdbce38849b0c2daf2f9eadc638889f.jpeg"/>
  <manifest:file-entry manifest:media-type="image/jpeg" manifest:full-path="Pictures/e4e839e4954004b12dac9e71402d4399.jpeg"/>
  <manifest:file-entry manifest:media-type="image/jpeg" manifest:full-path="Pictures/6f56e065a4a802295786d47fd8fa38a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Umweltschutz<text:line-break/>Nachhaltigkeit<text:line-break/>Klimaschutz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01" text:style-name="Internet_20_link" text:visited-style-name="Visited_20_Internet_20_Link">Vermeidung der Freisetzung von Kunststoffgranulat zur Verringerung der Umweltverschmutzung durch Mikroplastik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02" text:style-name="Internet_20_link" text:visited-style-name="Visited_20_Internet_20_Link">Gesamtenergieeffizienz von Gebäud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03" text:style-name="Internet_20_link" text:visited-style-name="Visited_20_Internet_20_Link">Verpflichtungen von Marktteilnehmern, die Holz und Holzerzeugnisse in Verkehr bring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04" text:style-name="Internet_20_link" text:visited-style-name="Visited_20_Internet_20_Link">Industrieemission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05" text:style-name="Internet_20_link" text:visited-style-name="Visited_20_Internet_20_Link">Europäisches Schadstofffreisetzungsregister (Industrieemissionsportal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04253472222cm" style:rel-height="scale"><draw:image xlink:href="Pictures/e2095de3776fb37277a2d54b5e3232d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5" text:style-name="Internet_20_link" text:visited-style-name="Visited_20_Internet_20_Link">Begrenzung der Emissionen bestimmter Schadstoffe aus mittelgroßen Feuerungsanlagen in die Luf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07" text:style-name="Internet_20_link" text:visited-style-name="Visited_20_Internet_20_Link">Einrichtung eines Klima-Sozialfonds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08" text:style-name="Internet_20_link" text:visited-style-name="Visited_20_Internet_20_Link">Luftqualität und saubere Luft für Europa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09" text:style-name="Internet_20_link" text:visited-style-name="Visited_20_Internet_20_Link">Bodenüberwachung und Bodenresilienz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10" text:style-name="Internet_20_link" text:visited-style-name="Visited_20_Internet_20_Link">Nachhaltigkeitsberichterstattung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11" text:style-name="Internet_20_link" text:visited-style-name="Visited_20_Internet_20_Link">Rahmen für Maßnahmen zur Stärkung des europäischen Ökosystems der Fertigung von Netto-Null-Technologi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12" text:style-name="Internet_20_link" text:visited-style-name="Visited_20_Internet_20_Link">Sorgfaltspflicht von Unternehmen im Hinblick auf Nachhaltigkei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13" text:style-name="Internet_20_link" text:visited-style-name="Visited_20_Internet_20_Link">Verbot von in Zwangsarbeit hergestellten Produkten auf dem Unionsmark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14" text:style-name="Internet_20_link" text:visited-style-name="Visited_20_Internet_20_Link">Europäische umweltökonomische Gesamtrechnung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15" text:style-name="Internet_20_link" text:visited-style-name="Visited_20_Internet_20_Link">Strafrechtlicher Schutz der Umwelt</text:a><text:line-break/> <text:line-break/> <text:a xlink:type="simple" xlink:href="https://wiki.product-compliance.net/doku.php?id=zusatzinformationen:lex_hn:p09:p09_15" text:style-name="Internet_20_link" text:visited-style-name="Visited_20_Internet_20_Link">Meeresverschmutzung durch Schiffe/ Sanktion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16" text:style-name="Internet_20_link" text:visited-style-name="Visited_20_Internet_20_Link">Bereitstellung bestimmter Rohstoffe und Erzeugnisse, die mit Entwaldung und Waldschädigung in Verbindung stehen, auf dem Unionsmarkt und ihre Ausfuhr aus der Unio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17" text:style-name="Internet_20_link" text:visited-style-name="Visited_20_Internet_20_Link">Wiederherstellung der Natu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638888888889cm" style:rel-height="scale"><draw:image xlink:href="Pictures/04ef2b8b19834c8b3eaf0951d62f9b0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6" text:style-name="Internet_20_link" text:visited-style-name="Visited_20_Internet_20_Link">Verbrennungsmotoren für nicht für den Straßenverkehr bestimmte mobile Maschinen und 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38888888889cm" style:rel-height="scale"><draw:image xlink:href="Pictures/04ef2b8b19834c8b3eaf0951d62f9b0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7" text:style-name="Internet_20_link" text:visited-style-name="Visited_20_Internet_20_Link">Überwachung von in Betrieb befindlichen Verbrennungsmotoren in nicht für den Straßenverkehr bestimmten mobilen Maschinen und Gerät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9811483739837cm" style:rel-height="scale"><draw:image xlink:href="Pictures/c21dd346f08daa241cb8ce349f9b082c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8" text:style-name="Internet_20_link" text:visited-style-name="Visited_20_Internet_20_Link">Verbrennungsmotoren in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9789532103825cm" style:rel-height="scale"><draw:image xlink:href="Pictures/dfdbce38849b0c2daf2f9eadc638889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9" text:style-name="Internet_20_link" text:visited-style-name="Visited_20_Internet_20_Link">Verbrennungsmotoren in "großen" stationären Anlag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9:p09_22" text:style-name="Internet_20_link" text:visited-style-name="Visited_20_Internet_20_Link">Verpackungen und Verpackungsabfäll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9133709981168cm" style:rel-height="scale"><draw:image xlink:href="Pictures/e4e839e4954004b12dac9e71402d4399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13" text:style-name="Internet_20_link" text:visited-style-name="Visited_20_Internet_20_Link">Fluorierte Treibhausgas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352214786488cm" style:rel-height="scale"><draw:image xlink:href="Pictures/6f56e065a4a802295786d47fd8fa38a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17" text:style-name="Internet_20_link" text:visited-style-name="Visited_20_Internet_20_Link">Stoffe, die zum Abbau der Ozonschicht führ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3:34</meta:creation-date>
    <dc:creator>Generated</dc:creator>
    <dc:date>2026-09-01T23::43:34</dc:date>
    <dc:language>en-US</dc:language>
    <meta:editing-cycles>1</meta:editing-cycles>
    <meta:editing-duration>PT0S</meta:editing-duration>
    <dc:title>zusatzinformationen:lex_hn:p09:p09</dc:title>
  </office:meta>
</office:document-meta>
</file>