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png" manifest:full-path="Pictures/85a1a76b25eed85f14b260bf34cbcd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7:p07_0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7:p07" text:style-name="Internet_20_link" text:visited-style-name="Visited_20_Internet_20_Link">Elektrische Betriebsmittel, Elektronische Produkte</text:a><text:line-break/><text:a xlink:type="simple" xlink:href="https://wiki.product-compliance.net/doku.php?id=zusatzinformationen:lex_hn:p12:p12" text:style-name="Internet_20_link" text:visited-style-name="Visited_20_Internet_20_Link">Recycling, Abfäll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6963906581741cm" style:rel-height="scale"><draw:image xlink:href="Pictures/85a1a76b25eed85f14b260bf34cbcdb5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lektro- und Elektronikaltgeräte („WEEE“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2L0019&amp;qid=1438600935920" text:style-name="Internet_20_link" text:visited-style-name="Visited_20_Internet_20_Link">LINK</text:a><text:line-break/>Richtlinie 2012/19/EU des Europäischen Parlaments und des Rates vom 4. Juli 2012 über Elektro- und Elektronik-Altgeräte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2L0019-20240408" text:style-name="Internet_20_link" text:visited-style-name="Visited_20_Internet_20_Link">vom 08.04.202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Richtlinie wird z. Zt. evaluiert - siehe <text:a xlink:type="simple" xlink:href="https://ec.europa.eu/info/law/better-regulation/have-your-say/initiatives/13420-Waste-from-electrical-and-electronic-equipment-evaluating-the-EU-rules_en" text:style-name="Internet_20_link" text:visited-style-name="Visited_20_Internet_20_Link">HIER</text:a><text:line-break/>
<text:a xlink:type="simple" xlink:href="https://eur-lex.europa.eu/legal-content/DE/TXT/HTML/?uri=CELEX:52025PC0983" text:style-name="Internet_20_link" text:visited-style-name="Visited_20_Internet_20_Link">LINK</text:a><text:line-break/>Vorschlag für eine RICHTLINIE DES EUROPÄISCHEN PARLAMENTS UND DES RATES zur Aussetzung der Anwendung der Vorschriften über die Benennung von Bevollmächtigten für die erweiterte Herstellerverantwortung für Abfälle, Elektro- und Elektronik-Altgeräte und Einwegkunststoffabfälle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elektrog_2015/index.html" text:style-name="Internet_20_link" text:visited-style-name="Visited_20_Internet_20_Link">LINK</text:a><text:line-break/>Gesetz über das Inverkehrbringen, die Rücknahme und die umweltverträgliche Entsorgung von Elektro- und Elektronikgerät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51:22</meta:creation-date>
    <dc:creator>Generated</dc:creator>
    <dc:date>2026-09-01T18::51:22</dc:date>
    <dc:language>en-US</dc:language>
    <meta:editing-cycles>1</meta:editing-cycles>
    <meta:editing-duration>PT0S</meta:editing-duration>
    <dc:title>zusatzinformationen:lex_hn:p07:p07_06</dc:title>
  </office:meta>
</office:document-meta>
</file>