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eed4e8f224a7a0e98b096ab4482d43f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zusatzinformationen:start" text:style-name="Internet_20_link" text:visited-style-name="Visited_20_Internet_20_Link">Informationsseite</text:a><text:line-break/><text:line-break/><text:a xlink:type="simple" xlink:href="https://wiki.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7:p07_01"/>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iki.product-compliance.net/doku.php?id=zusatzinformationen:lex_hn:p07:p07" text:style-name="Internet_20_link" text:visited-style-name="Visited_20_Internet_20_Link">Elektrische Betriebsmittel, Elektronische Produkte</text:a><text:line-break/><text:a xlink:type="simple" xlink:href="https://wiki.product-compliance.net/doku.php?id=zusatzinformationen:lex_hn:p10:p10" text:style-name="Internet_20_link" text:visited-style-name="Visited_20_Internet_20_Link">Energieerzeugung, Energieumwandlung, Energieübertragung</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4933537832311cm" style:rel-height="scale"><draw:image xlink:href="Pictures/eed4e8f224a7a0e98b096ab4482d43f6.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Batterien und Altbatterien</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23R1542&amp;qid=1697638323898" text:style-name="Internet_20_link" text:visited-style-name="Visited_20_Internet_20_Link">LINK</text:a><text:line-break/>Verordnung (EU) 2023/1542 des Europäischen Parlaments und des Rates vom 12. Juli 2023 über Batterien und Altbatterien, zur Änderung der Richtlinie 2008/98/EG und der Verordnung (EU) 2019/1020 und zur Aufhebung der Richtlinie 2006/66/EG</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23R1542-20250731" text:style-name="Internet_20_link" text:visited-style-name="Visited_20_Internet_20_Link">vom 31.07.2025</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zu abweichenden bzw. ergänzenden Einzelfristen gegenüber der bisherigen <text:a xlink:type="simple" xlink:href="https://eur-lex.europa.eu/legal-content/DE/ALL/?uri=CELEX:32006L0066&amp;qid=1459584524987" text:style-name="Internet_20_link" text:visited-style-name="Visited_20_Internet_20_Link">Richtlinie 2006/66/EG</text:a> (mit konsolidierter Fassung <text:a xlink:type="simple" xlink:href="https://eur-lex.europa.eu/legal-content/DE/ALL/?uri=CELEX:02006L0066-20180704" text:style-name="Internet_20_link" text:visited-style-name="Visited_20_Internet_20_Link">vom 04.07.2018</text:a>) - siehe auch <text:a xlink:type="simple" xlink:href="https://wiki.product-compliance.net/lib/exe/fetch.php?media=zusatzinformationen:lex_hn:p07:fristen_vo_2023-1542_battvo.pdf" text:style-name="Internet_20_link" text:visited-style-name="Visited_20_Internet_20_Link">HIER</text:a><text:line-break/></text:p>
      <text:p text:style-name="Text_20_body"><text:span text:style-name="Strong_20_Emphasis">im Wesentlichen ab dem 01.09.2028 anwendbar:</text:span><text:line-break/>
<text:a xlink:type="simple" xlink:href="https://eur-lex.europa.eu/legal-content/DE/ALL/?uri=OJ:L_202601738" text:style-name="Internet_20_link" text:visited-style-name="Visited_20_Internet_20_Link">LINK</text:a><text:line-break/>Verordnung (EU) 2026/1738 des Europäischen Parlaments und des Rates vom 8. Juli 2026 über Anforderungen an die kreislauforientierte Konstruktion von Fahrzeugen und über die Bewirtschaftung von Altfahrzeugen, zur Änderung der Verordnungen (EU) Nr. 168/2013, (EU) 2018/858, (EU) 2019/1020 und (EU) 2023/1542 und zur Aufhebung der Richtlinien 2000/53/EG und 2005/64/EG<text:line-break/>
<text:a xlink:type="simple" xlink:href="https://ec.europa.eu/info/law/better-regulation/have-your-say/initiatives/14857-Batteries-Regulation-list-of-products-exempted-from-the-general-removability-and-replaceability-requirements_en" text:style-name="Internet_20_link" text:visited-style-name="Visited_20_Internet_20_Link">LINK</text:a><text:line-break/>ENTWURF für eine Delegierte Verordnung: removability and replaceability of portable batteries<text:line-break/>
<text:a xlink:type="simple" xlink:href="https://eur-lex.europa.eu/legal-content/DE/TXT/HTML/?uri=CELEX:52025PC0982" text:style-name="Internet_20_link" text:visited-style-name="Visited_20_Internet_20_Link">LINK</text:a><text:line-break/>Vorschlag für eine VERORDNUNG DES EUROPÄISCHEN PARLAMENTS UND DES RATES zur Aussetzung der Anwendung der Vorschriften über die Benennung eines Bevollmächtigten für die erweiterte Herstellerverantwortung für Batterien und Altbatterien sowie Verpackungen und Verpackungsabfälle<text:line-break/>
<text:a xlink:type="simple" xlink:href="https://eur-lex.europa.eu/legal-content/DE/TXT/HTML/?uri=CELEX:52025PC0981" text:style-name="Internet_20_link" text:visited-style-name="Visited_20_Internet_20_Link">LINK</text:a><text:line-break/>Vorschlag für eine VERORDNUNG DES EUROPÄISCHEN PARLAMENTS UND DES RATES zur Änderung der Verordnung (EU) 2023/1542 und der Verordnung (EU) 2024/1244 im Hinblick auf die Vereinfachung einiger Anforderungen und die Verringerung des Verwaltungsaufwands</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unmittelbare Gesetzeskraft in allen Mitgliedsländern mit ergänzenden Regelungen in:<text:line-break/>
<text:a xlink:type="simple" xlink:href="https://www.gesetze-im-internet.de/battdg/index.html" text:style-name="Internet_20_link" text:visited-style-name="Visited_20_Internet_20_Link">LINK</text:a><text:line-break/>Gesetz zur Durchführung der Verordnung (EU) 2023/1542 betreffend Batterien und Altbatterien</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text:a xlink:type="simple" xlink:href="https://eur-lex.europa.eu/legal-content/DE/ALL/?uri=OJ:L_202601778" text:style-name="Internet_20_link" text:visited-style-name="Visited_20_Internet_20_Link">LINK</text:a><text:line-break/>Durchführungsverordnung (EU) 2026/1778 der Kommission vom 16. Juli 2026 zur Festlegung der Durchführungsbestimmungen für das gemäß der Verordnung (EU) 2024/1781 des Europäischen Parlaments und des Rates eingerichtete <text:span text:style-name="Strong_20_Emphasis">digitale Produktpassregister</text:span><text:line-break/>
<text:a xlink:type="simple" xlink:href="https://eur-lex.europa.eu/legal-content/DE/ALL/?uri=CELEX:52025XC00214" text:style-name="Internet_20_link" text:visited-style-name="Visited_20_Internet_20_Link">LINK</text:a><text:line-break/>Bekanntmachung der Kommission — Leitlinien der Kommission zur Vereinfachung der harmonisierten Anwendung der Bestimmungen über die Entfernbarkeit und Austauschbarkeit von Gerätebatterien und LV-Batterien gemäß der Verordnung (EU) 2023/1542<text:line-break/>
<text:a xlink:type="simple" xlink:href="https://eur-lex.europa.eu/legal-content/DE/ALL/?uri=CELEX:32025R2289&amp;qid=1764249981769" text:style-name="Internet_20_link" text:visited-style-name="Visited_20_Internet_20_Link">LINK</text:a><text:line-break/>Durchführungsverordnung (EU) 2025/2289 der Kommission vom 13. November 2025 mit Durchführungsbestimmungen zur Verordnung (EU) 2023/1542 des Europäischen Parlaments und des Rates hinsichtlich des Formats für die Meldung von Daten sowie der Bewertungsmethoden und operativen Bedingungen in Bezug auf die Sammlung und Behandlung von Altbatterien<text:line-break/>
<text:a xlink:type="simple" xlink:href="https://eur-lex.europa.eu/legal-content/DE/ALL/?uri=OJ:L_202501561" text:style-name="Internet_20_link" text:visited-style-name="Visited_20_Internet_20_Link">LINK</text:a><text:line-break/>Verordnung (EU) 2025/1561 des Europäischen Parlaments und des Rates vom 18. Juli 2025 zur Änderung der Verordnung (EU) 2023/1542 in Bezug auf die Pflichten der Wirtschaftsakteure hinsichtlich der Strategien zur Erfüllung der für Batterien geltenden Sorgfaltspflicht<text:line-break/>
<text:a xlink:type="simple" xlink:href="https://eur-lex.europa.eu/legal-content/DE/ALL/?uri=CELEX:32025R0606&amp;qid=1752071373832" text:style-name="Internet_20_link" text:visited-style-name="Visited_20_Internet_20_Link">LINK</text:a><text:line-break/>Delegierte Verordnung (EU) 2025/606 der Kommission vom 21. März 2025 zur Ergänzung der Verordnung (EU) 2023/1542 des Europäischen Parlaments und des Rates durch Festlegung der Methode zur Berechnung und Überprüfung der Quoten für die Recyclingeffizienz und die stoffliche Verwertung von Altbatterien sowie des Formats für die Dokumentation</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09::58:43</meta:creation-date>
    <dc:creator>Generated</dc:creator>
    <dc:date>2026-08-31T09::58:43</dc:date>
    <dc:language>en-US</dc:language>
    <meta:editing-cycles>1</meta:editing-cycles>
    <meta:editing-duration>PT0S</meta:editing-duration>
    <dc:title>zusatzinformationen:lex_hn:p07:p07_01</dc:title>
  </office:meta>
</office:document-meta>
</file>