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ed4e8f224a7a0e98b096ab4482d43f6.jpg"/>
  <manifest:file-entry manifest:media-type="image/jpeg" manifest:full-path="Pictures/e128716e2c89f070d176d4580ff92196.jpg"/>
  <manifest:file-entry manifest:media-type="image/jpeg" manifest:full-path="Pictures/912f251dac369ff6614d0689dc8f2b48.jpg"/>
  <manifest:file-entry manifest:media-type="image/jpeg" manifest:full-path="Pictures/766669f11ef14b0b276ee0342695aa9a.jpg"/>
  <manifest:file-entry manifest:media-type="image/jpeg" manifest:full-path="Pictures/bc2515e2d6dc6b20b66b313a564d8499.jpg"/>
  <manifest:file-entry manifest:media-type="image/png" manifest:full-path="Pictures/85a1a76b25eed85f14b260bf34cbcd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7:p0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Elektrische Betriebsmittel<text:line-break/>Elektronische Produkte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933537832311cm" style:rel-height="scale"><draw:image xlink:href="Pictures/eed4e8f224a7a0e98b096ab4482d43f6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7:p07_01" text:style-name="Internet_20_link" text:visited-style-name="Visited_20_Internet_20_Link">Batterien und Altbatteri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0.99101884570082cm" style:rel-height="scale"><draw:image xlink:href="Pictures/e128716e2c89f070d176d4580ff92196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7:p07_02" text:style-name="Internet_20_link" text:visited-style-name="Visited_20_Internet_20_Link">Elektromagnetische Verträglichkei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3.9640753828033cm" style:rel-height="scale"><draw:image xlink:href="Pictures/912f251dac369ff6614d0689dc8f2b4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4:p04_16" text:style-name="Internet_20_link" text:visited-style-name="Visited_20_Internet_20_Link">Funkanla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6458333333333cm" style:rel-width="100%" svg:height="1.7555882352941cm" style:rel-height="scale"><draw:image xlink:href="Pictures/766669f11ef14b0b276ee0342695aa9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7:p07_04" text:style-name="Internet_20_link" text:visited-style-name="Visited_20_Internet_20_Link">Niederspannungsgerä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2.6458333333333cm" style:rel-height="scale"><draw:image xlink:href="Pictures/bc2515e2d6dc6b20b66b313a564d849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6:p06_04" text:style-name="Internet_20_link" text:visited-style-name="Visited_20_Internet_20_Link">Beschränkung der Verwendung bestimmter gefährlicher Stoffe in Elektro- und Elektronikgeräten ("RoHS"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6458333333333cm" style:rel-width="100%" svg:height="2.6963906581741cm" style:rel-height="scale"><draw:image xlink:href="Pictures/85a1a76b25eed85f14b260bf34cbcdb5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7:p07_06" text:style-name="Internet_20_link" text:visited-style-name="Visited_20_Internet_20_Link">Elektro- und Elektronikaltgeräte ("WEEE")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7::11:34</meta:creation-date>
    <dc:creator>Generated</dc:creator>
    <dc:date>2026-08-29T07::11:34</dc:date>
    <dc:language>en-US</dc:language>
    <meta:editing-cycles>1</meta:editing-cycles>
    <meta:editing-duration>PT0S</meta:editing-duration>
    <dc:title>zusatzinformationen:lex_hn:p07:p07</dc:title>
  </office:meta>
</office:document-meta>
</file>