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6f56e065a4a802295786d47fd8fa38a4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6:p06_17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06:p06" text:style-name="Internet_20_link" text:visited-style-name="Visited_20_Internet_20_Link">Materialien, Stoffe, Gefahrstoffe</text:a><text:line-break/><text:a xlink:type="simple" xlink:href="https://wiki.product-compliance.net/doku.php?id=zusatzinformationen:lex_hn:p09:p09" text:style-name="Internet_20_link" text:visited-style-name="Visited_20_Internet_20_Link">Umweltschutz, Nachhaltigkeit, Klima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352214786488cm" style:rel-height="scale"><draw:image xlink:href="Pictures/6f56e065a4a802295786d47fd8fa38a4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Stoffe, die zum Abbau der Ozonschicht führe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24R0590" text:style-name="Internet_20_link" text:visited-style-name="Visited_20_Internet_20_Link">LINK</text:a><text:line-break/>Verordnung (EU) 2024/590 des Europäischen Parlaments und des Rates vom 7. Februar 2024 über Stoffe, die zum Abbau der Ozonschicht führen, und zur Aufhebung der Verordnung (EG) Nr. 1005/200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unmittelbare Gesetzeskraft in allen Mitgliedsstaaten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16:35</meta:creation-date>
    <dc:creator>Generated</dc:creator>
    <dc:date>2026-09-01T23::16:35</dc:date>
    <dc:language>en-US</dc:language>
    <meta:editing-cycles>1</meta:editing-cycles>
    <meta:editing-duration>PT0S</meta:editing-duration>
    <dc:title>zusatzinformationen:lex_hn:p06:p06_17</dc:title>
  </office:meta>
</office:document-meta>
</file>