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4e839e4954004b12dac9e71402d4399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6:p06" text:style-name="Internet_20_link" text:visited-style-name="Visited_20_Internet_20_Link">Materialien, Stoffe, Gefahrstoffe</text:a><text:line-break/><text:a xlink:type="simple" xlink:href="https://wiki.product-compliance.net/doku.php?id=zusatzinformationen:lex_hn:p09:p09" text:style-name="Internet_20_link" text:visited-style-name="Visited_20_Internet_20_Link">Umweltschutz, Nachhaltigkeit, 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133709981168cm" style:rel-height="scale"><draw:image xlink:href="Pictures/e4e839e4954004b12dac9e71402d4399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lourierte Treibhausgas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0573&amp;qid=1744213277613" text:style-name="Internet_20_link" text:visited-style-name="Visited_20_Internet_20_Link">LINK</text:a><text:line-break/>Verordnung (EU) 2024/573 des Europäischen Parlaments und des Rates vom 7. Februar 2024 über fluorierte Treibhausgase, zur Änderung der Richtlinie (EU) 2019/1937 und zur Aufhebung der Verordnung (EU) Nr. 517/2014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0573-20240220" text:style-name="Internet_20_link" text:visited-style-name="Visited_20_Internet_20_Link">vom 20.02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span text:style-name="underline">Beschlüsse zu Referenzwerten:</text:span><text:line-break/></text:p>
      <text:p text:style-name="Text_20_body"><text:a xlink:type="simple" xlink:href="https://eur-lex.europa.eu/legal-content/DE/ALL7?uri=CELEX:32024D2767&amp;qid=1748929651907" text:style-name="Internet_20_link" text:visited-style-name="Visited_20_Internet_20_Link">BE (EU) 2024/2767</text:a> mit Berichtigung: <text:a xlink:type="simple" xlink:href="https://eur-lex.europa.eu/legal-content/DE/ALL/?uri=CELEX:32025D0126&amp;qid=1748929777583" text:style-name="Internet_20_link" text:visited-style-name="Visited_20_Internet_20_Link">BE (EU) 2025/126</text:a><text:line-break/> </text:p>
      <text:p text:style-name="Text_20_body"><text:span text:style-name="underline">Beschlüsse zur Zuweisung von Rechten und sonstige Beschlüsse:</text:span><text:line-break/></text:p>
      <text:p text:style-name="Text_20_body"><text:a xlink:type="simple" xlink:href="https://eur-lex.europa.eu/legal-content/DE/ALL/?uri=CELEX:32024D2053&amp;qid=1748929906594" text:style-name="Internet_20_link" text:visited-style-name="Visited_20_Internet_20_Link">BE (EU) 2024/2053</text:a><text:line-break/> </text:p>
      <text:p text:style-name="Text_20_body"><text:span text:style-name="underline">Beschlüsse zu Ausnahmen:</text:span><text:line-break/></text:p>
      <text:p text:style-name="Text_20_body"><text:a xlink:type="simple" xlink:href="https://eur-lex.europa.eu/legal-content/DE/ALL/?uri=CELEX:32025R0033&amp;qid=1748930082919" text:style-name="Internet_20_link" text:visited-style-name="Visited_20_Internet_20_Link">BE (EU) 2025/33</text:a> (bestimmte Kühlgeräte)<text:line-break/>
<text:a xlink:type="simple" xlink:href="https://eur-lex.europa.eu/legal-content/DE/ALL/?uri=CELEX:32024R3122&amp;qid=1748930314631" text:style-name="Internet_20_link" text:visited-style-name="Visited_20_Internet_20_Link">BE (EU) 2024/3122</text:a> (Bluttransportboxen, …)<text:line-break/>
<text:a xlink:type="simple" xlink:href="https://eur-lex.europa.eu/legal-content/DE/ALL/?uri=CELEX:32024R3120&amp;qid=1748930237153" text:style-name="Internet_20_link" text:visited-style-name="Visited_20_Internet_20_Link">BE (EU) 2024/3120</text:a> (mechanisch kryogene Gefriergeräte)<text:line-break/>
<text:a xlink:type="simple" xlink:href="https://eur-lex.europa.eu/legal-content/DE/ALL/?uri=CELEX:32024R2729&amp;qid=1748930418551" text:style-name="Internet_20_link" text:visited-style-name="Visited_20_Internet_20_Link">BE (EU) 2024/2729</text:a> (Laboreinrichtungen zur Sprüh- oder Gefriertrocknung; Laborzentrifugen)<text:line-break/></text:p>
      <text:p text:style-name="Text_20_body"><text:span text:style-name="underline">Verordnungen zu Kennzeichnungen, Registrierungen, zur Form der Übermittlung von Berichten und Mindestanforderungen an Zertifikate:</text:span><text:line-break/></text:p>
      <text:p text:style-name="Text_20_body"><text:a xlink:type="simple" xlink:href="https://eur-lex.europa.eu/legal-content/DE/ALL/?uri=CELEX:32025R0627&amp;qid=1748931174517" text:style-name="Internet_20_link" text:visited-style-name="Visited_20_Internet_20_Link">VO (EU) 2025/627</text:a> (Zertifikate für bestimmte Schaltanlagen)<text:line-break/>
<text:a xlink:type="simple" xlink:href="https://eur-lex.europa.eu/legal-content/DE/ALL/?uri=CELEX:32025R0625&amp;qid=1748931133050" text:style-name="Internet_20_link" text:visited-style-name="Visited_20_Internet_20_Link">VO (EU) 2025/625</text:a> (Zertifikate für ortsfeste Brandschutzeinrichtungen)<text:line-break/>
<text:a xlink:type="simple" xlink:href="https://eur-lex.europa.eu/legal-content/DE/ALL/?uri=CELEX:32025R0623&amp;qid=1748931079772" text:style-name="Internet_20_link" text:visited-style-name="Visited_20_Internet_20_Link">VO (EU) 2025/623</text:a> (Zertifikate für Rückgewinnung von Lösungsmitteln)<text:line-break/>
<text:a xlink:type="simple" xlink:href="https://eur-lex.europa.eu/legal-content/DE/ALL/?uri=CELEX:32024R2473&amp;qid=1748930763833" text:style-name="Internet_20_link" text:visited-style-name="Visited_20_Internet_20_Link">VO (EU) 2024/2473</text:a> (Registrierung im F-Gas-Portal)<text:line-break/>
<text:a xlink:type="simple" xlink:href="https://eur-lex.europa.eu/legal-content/DE/ALL/?uri=CELEX:32024R2215&amp;qid=1748930849989" text:style-name="Internet_20_link" text:visited-style-name="Visited_20_Internet_20_Link">VO (EU) 2024/2215</text:a> (Zertifikate für bestimmte Kälteanlagen)<text:line-break/>
<text:a xlink:type="simple" xlink:href="https://eur-lex.europa.eu/legal-content/DE/ALL/?uri=CELEX:32024R2174&amp;qid=1748930931579" text:style-name="Internet_20_link" text:visited-style-name="Visited_20_Internet_20_Link">VO (EU) 2024/2174</text:a> (Kennzeichnung bestimmter Erzeugnisse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1::24:08</meta:creation-date>
    <dc:creator>Generated</dc:creator>
    <dc:date>2026-09-04T01::24:08</dc:date>
    <dc:language>en-US</dc:language>
    <meta:editing-cycles>1</meta:editing-cycles>
    <meta:editing-duration>PT0S</meta:editing-duration>
    <dc:title>zusatzinformationen:lex_hn:p06:p06_13</dc:title>
  </office:meta>
</office:document-meta>
</file>