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bb22b5048159a0db261f3fa99712b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6:p06" text:style-name="Internet_20_link" text:visited-style-name="Visited_20_Internet_20_Link">Materialien, Stoffe, Gefahrstoffe</text:a><text:line-break/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5051147704591cm" style:rel-height="scale"><draw:image xlink:href="Pictures/3bb22b5048159a0db261f3fa99712b1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herrschung der Gefsahren schwerer Unfälle mit gefährlichen Stoff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2L0018&amp;qid=1738655812359" text:style-name="Internet_20_link" text:visited-style-name="Visited_20_Internet_20_Link">LINK</text:a><text:line-break/>Richtlinie 2012/18/EU des Europäischen Parlaments und des Rates vom 4. Juli 2012 zur Beherrschung der Gefahren schwerer Unfälle mit gefährlichen Stoffen, zur Änderung und anschließenden Aufhebung der Richtlinie 96/82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imschv_12_2000/" text:style-name="Internet_20_link" text:visited-style-name="Visited_20_Internet_20_Link">LINK</text:a><text:line-break/>12. BImSchV<text:line-break/>
und weitere Landesgesetze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14D0896&amp;qid=1738656017819" text:style-name="Internet_20_link" text:visited-style-name="Visited_20_Internet_20_Link">LINK</text:a><text:line-break/>Durchführungsbeschluss 2014/896/EU über das Format für die Übermittlung der Informationen der Mitgliedstaaten<text:line-break/>
<text:span text:style-name="Strong_20_Emphasis">ab dem 01.01.2027 anwendbar:</text:span><text:line-break/>
<text:a xlink:type="simple" xlink:href="https://eur-lex.europa.eu/legal-content/DE/ALL/?uri=CELEX:32025D0113&amp;qid=1738656207684" text:style-name="Internet_20_link" text:visited-style-name="Visited_20_Internet_20_Link">LINK</text:a><text:line-break/>Durchführungsbeschluss (EU) 2025/113 über das Format für die Übermittlung der Informationen der Mitgliedstaaten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3::04:09</meta:creation-date>
    <dc:creator>Generated</dc:creator>
    <dc:date>2026-08-30T13::04:09</dc:date>
    <dc:language>en-US</dc:language>
    <meta:editing-cycles>1</meta:editing-cycles>
    <meta:editing-duration>PT0S</meta:editing-duration>
    <dc:title>zusatzinformationen:lex_hn:p06:p06_07</dc:title>
  </office:meta>
</office:document-meta>
</file>