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f5b5dd94b1bbe859190b9ff8713f5630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6:p06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6:p06" text:style-name="Internet_20_link" text:visited-style-name="Visited_20_Internet_20_Link">Materialien</text:a><text:line-break/><text:a xlink:type="simple" xlink:href="https://wiki.product-compliance.net/doku.php?id=zusatzinformationen:lex_hn:p06:p06" text:style-name="Internet_20_link" text:visited-style-name="Visited_20_Internet_20_Link">Stoffe</text:a><text:line-break/><text:a xlink:type="simple" xlink:href="https://wiki.product-compliance.net/doku.php?id=zusatzinformationen:lex_hn:p06:p06" text:style-name="Internet_20_link" text:visited-style-name="Visited_20_Internet_20_Link">Gefahrstoff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f5b5dd94b1bbe859190b9ff8713f5630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chaffung eines europäischen Bewertungsrahmens für „inhärent sichere und nachhaltige“ Chemikalien und Materiali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6H0510&amp;qid=1781786255307" text:style-name="Internet_20_link" text:visited-style-name="Visited_20_Internet_20_Link">LINK</text:a><text:line-break/>Empfehlung (EU) 2026/510 der Kommission vom 6. März 2026 zur Überarbeitung des europäischen Bewertungsrahmens für inhärent sichere und nachhaltige Chemikalien und Materialien<text:line-break/>
<text:a xlink:type="simple" xlink:href="https://eur-lex.europa.eu/legal-content/DE/ALL/?uri=CELEX:32022H2510&amp;qid=1689599357907" text:style-name="Internet_20_link" text:visited-style-name="Visited_20_Internet_20_Link">LINK</text:a><text:line-break/>Empfehlung (EU) 2022/2510 der Kommission vom 8. Dezember 2022 zur Schaffung eines europäischen Bewertungsrahmens für „inhärent sichere und nachhaltige“ Chemikalien und Materiali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3::04:14</meta:creation-date>
    <dc:creator>Generated</dc:creator>
    <dc:date>2026-08-30T13::04:14</dc:date>
    <dc:language>en-US</dc:language>
    <meta:editing-cycles>1</meta:editing-cycles>
    <meta:editing-duration>PT0S</meta:editing-duration>
    <dc:title>zusatzinformationen:lex_hn:p06:p06_05</dc:title>
  </office:meta>
</office:document-meta>
</file>