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5:p05_14"/>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5:p05" text:style-name="Internet_20_link" text:visited-style-name="Visited_20_Internet_20_Link">Arbeits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text:span text:style-name="Strong_20_Emphasis">Schutz der Arbeitnehmer vor der Gefährdung durch elektromagnetische Felder</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3L0035&amp;qid=1459588750844" text:style-name="Internet_20_link" text:visited-style-name="Visited_20_Internet_20_Link">LINK</text:a><text:line-break/>Richtlinie 2013/35/EU des Europäischen Parlaments und des Rates vom 26. Juni 2013 über Mindestvorschriften zum Schutz von Sicherheit und Gesundheit der Arbeitnehmer vor der Gefährdung durch physikalische Einwirkungen (elektromagnetische Felder) (20. Einzelrichtlinie im Sinne des Artikels 16 Absatz 1 der Richtlinie 89/391/EWG) und zur Aufhebung der Richtlinie 2004/40/E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3L0035-20130629" text:style-name="Internet_20_link" text:visited-style-name="Visited_20_Internet_20_Link">vom 29.06.2013</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betrsichv_2015/index.html" text:style-name="Internet_20_link" text:visited-style-name="Visited_20_Internet_20_Link">BetriebssicherheitsVO</text:a></text:p>
      <text:p text:style-name="Text_20_body">autonomes Recht der Unfallversicherungsträger</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5::32:18</meta:creation-date>
    <dc:creator>Generated</dc:creator>
    <dc:date>2026-09-01T15::32:18</dc:date>
    <dc:language>en-US</dc:language>
    <meta:editing-cycles>1</meta:editing-cycles>
    <meta:editing-duration>PT0S</meta:editing-duration>
    <dc:title>zusatzinformationen:lex_hn:p05:p05_14</dc:title>
  </office:meta>
</office:document-meta>
</file>