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zusatzinformationen:start" text:style-name="Internet_20_link" text:visited-style-name="Visited_20_Internet_20_Link">Informationsseite</text:a><text:line-break/><text:line-break/><text:a xlink:type="simple" xlink:href="https://wiki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5:p05_12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iki.product-compliance.net/doku.php?id=zusatzinformationen:lex_hn:p05:p05" text:style-name="Internet_20_link" text:visited-style-name="Visited_20_Internet_20_Link">Arbeitsschutz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…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**Sicherheit und Gesundheitsschutz bei der Benutzung von Arbeitsmitteln durch Arbeitnehmer bei der Arbeit **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09L0104&amp;qid=1438602090222" text:style-name="Internet_20_link" text:visited-style-name="Visited_20_Internet_20_Link">Richtlinie 2009/104/EG</text:a>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—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<text:a xlink:type="simple" xlink:href="https://www.gesetze-im-internet.de/betrsichv_2015/index.html" text:style-name="Internet_20_link" text:visited-style-name="Visited_20_Internet_20_Link">BetriebssicherheitsVO</text:a></text:p>
      <text:p text:style-name="Text_20_body">einzelne Aspekte auf der Grundlage des <text:a xlink:type="simple" xlink:href="https://www.gesetze-im-internet.de/_anlg/" text:style-name="Internet_20_link" text:visited-style-name="Visited_20_Internet_20_Link">Gesetzes über überwachungsbedürftigen Anlagen</text:a>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4::33:42</meta:creation-date>
    <dc:creator>Generated</dc:creator>
    <dc:date>2026-09-01T14::33:42</dc:date>
    <dc:language>en-US</dc:language>
    <meta:editing-cycles>1</meta:editing-cycles>
    <meta:editing-duration>PT0S</meta:editing-duration>
    <dc:title>zusatzinformationen:lex_hn:p05:p05_12</dc:title>
  </office:meta>
</office:document-meta>
</file>