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90846117ed7de41dbadd7489f3cac051.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08"/>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5875cm" style:rel-height="scale"><draw:image xlink:href="Pictures/90846117ed7de41dbadd7489f3cac051.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Schutz der Arbeitnehmer gegen Gefährdungen durch biologische Arbeitsstoffe</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0L0054&amp;qid=1572588498461" text:style-name="Internet_20_link" text:visited-style-name="Visited_20_Internet_20_Link">LINK</text:a><text:line-break/>Richtlinie 2000/54/EG des Europäischen Parlaments und des Rates vom 18. September 2000 über den Schutz der Arbeitnehmer gegen Gefährdung durch biologische Arbeitsstoffe bei der Arbeit (Siebte Einzelrichtlinie im Sinne von Artikel 16 Absatz 1 der Richtlinie 89/391/EW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0L0054-20200624" text:style-name="Internet_20_link" text:visited-style-name="Visited_20_Internet_20_Link">vom 24.06.2020</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iostoffv_2013/" text:style-name="Internet_20_link" text:visited-style-name="Visited_20_Internet_20_Link">LINK</text:a><text:line-break/>Verordnung über Sicherheit und Gesundheitsschutz bei Tätigkeiten mit Biologischen Arbeitsstoff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wiki.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3T03::11:09</meta:creation-date>
    <dc:creator>Generated</dc:creator>
    <dc:date>2026-09-03T03::11:09</dc:date>
    <dc:language>en-US</dc:language>
    <meta:editing-cycles>1</meta:editing-cycles>
    <meta:editing-duration>PT0S</meta:editing-duration>
    <dc:title>zusatzinformationen:lex_hn:p05:p05_08</dc:title>
  </office:meta>
</office:document-meta>
</file>