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gif" manifest:full-path="Pictures/4c2b1279dc6c302680e4b0d9cb08fa1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6458333333333cm" style:rel-height="scale"><draw:image xlink:href="Pictures/4c2b1279dc6c302680e4b0d9cb08fa1c.gif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icherheits- und/oder Gesundheitsschutzkennzeichnung am Arbeitsplatz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iki.product-compliance.net/doku.php?id=zusatzinformationen:lex_hn:p05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05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Übersicht zu staatlichen Technischen Regeln im Arbeitsschutz - siehe <text:a xlink:type="simple" xlink:href="http://www.tr.wissen-hilfe.de/Main_Page.htm" text:style-name="Internet_20_link" text:visited-style-name="Visited_20_Internet_20_Link">HIER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34:15</meta:creation-date>
    <dc:creator>Generated</dc:creator>
    <dc:date>2026-09-02T06::34:15</dc:date>
    <dc:language>en-US</dc:language>
    <meta:editing-cycles>1</meta:editing-cycles>
    <meta:editing-duration>PT0S</meta:editing-duration>
    <dc:title>zusatzinformationen:lex_hn:p05:p05_05</dc:title>
  </office:meta>
</office:document-meta>
</file>