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6dc57cec50dba585fd8c02ec56dd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auf zeitlich begrenzten oder ortsveränderlichen Baustell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d - siehe <text:a xlink:type="simple" xlink:href="https://wiki.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0::25:51</meta:creation-date>
    <dc:creator>Generated</dc:creator>
    <dc:date>2026-09-03T00::25:51</dc:date>
    <dc:language>en-US</dc:language>
    <meta:editing-cycles>1</meta:editing-cycles>
    <meta:editing-duration>PT0S</meta:editing-duration>
    <dc:title>zusatzinformationen:lex_hn:p05:p05_04</dc:title>
  </office:meta>
</office:document-meta>
</file>