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65b21968ab9375e767e854e15b5d015.jpg"/>
  <manifest:file-entry manifest:media-type="image/jpeg" manifest:full-path="Pictures/82edbd64ba550c44aca930f0a9430968.jpg"/>
  <manifest:file-entry manifest:media-type="image/jpeg" manifest:full-path="Pictures/f3349a592d38662a4721712567283a0f.jpg"/>
  <manifest:file-entry manifest:media-type="image/jpeg" manifest:full-path="Pictures/1b6dc57cec50dba585fd8c02ec56ddaa.jpg"/>
  <manifest:file-entry manifest:media-type="image/gif" manifest:full-path="Pictures/4c2b1279dc6c302680e4b0d9cb08fa1c.gif"/>
  <manifest:file-entry manifest:media-type="image/jpeg" manifest:full-path="Pictures/f0f8c82ad4cc7d640b709b908b0ad5c8.jpg"/>
  <manifest:file-entry manifest:media-type="image/jpeg" manifest:full-path="Pictures/e4e9d6436ad5444483fd5ea9c1ea47c0.jpg"/>
  <manifest:file-entry manifest:media-type="image/jpeg" manifest:full-path="Pictures/90846117ed7de41dbadd7489f3cac051.jpeg"/>
  <manifest:file-entry manifest:media-type="image/jpeg" manifest:full-path="Pictures/7121246f8184ee1095069d35f2c8def9.jpg"/>
  <manifest:file-entry manifest:media-type="image/jpeg" manifest:full-path="Pictures/671518a565941c5662fd80b37e66d5d8.jpg"/>
  <manifest:file-entry manifest:media-type="image/jpeg" manifest:full-path="Pictures/1aaccc4790cffc3daf11c4b8322304cb.jpg"/>
  <manifest:file-entry manifest:media-type="image/jpeg" manifest:full-path="Pictures/3e51a50978295e2c1108949f16b7fc29.jpg"/>
  <manifest:file-entry manifest:media-type="image/jpeg" manifest:full-path="Pictures/7ea11e8e94a3192b078ddf23339afa14.jpg"/>
  <manifest:file-entry manifest:media-type="image/jpeg" manifest:full-path="Pictures/766669f11ef14b0b276ee0342695aa9a.jpg"/>
  <manifest:file-entry manifest:media-type="image/jpeg" manifest:full-path="Pictures/4da426ca606545b7df8cd25180a8f8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Arbeitsschutz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1622606614447cm" style:rel-height="scale"><draw:image xlink:href="Pictures/a65b21968ab9375e767e854e15b5d01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01" text:style-name="Internet_20_link" text:visited-style-name="Visited_20_Internet_20_Link">Sicherheit und Gesundheitsschutz der Arbeitnehmer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7659689465409cm" style:rel-height="scale"><draw:image xlink:href="Pictures/82edbd64ba550c44aca930f0a943096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02" text:style-name="Internet_20_link" text:visited-style-name="Visited_20_Internet_20_Link">Sicherheit und Gesundheitsschutz in Arbeitsstätt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f3349a592d38662a4721712567283a0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03" text:style-name="Internet_20_link" text:visited-style-name="Visited_20_Internet_20_Link">Sicherheit und Gesundheitsschutz bei der Benutzung persönlicher Schutzausrüstungen durch Arbeitnehmer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6926000769823cm" style:rel-height="scale"><draw:image xlink:href="Pictures/1b6dc57cec50dba585fd8c02ec56dda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04" text:style-name="Internet_20_link" text:visited-style-name="Visited_20_Internet_20_Link">Sicherheit und Gesundheitsschutz auf zeitlich begrenzten oder ortsveränderlichen Baustell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2.6458333333333cm" style:rel-height="scale"><draw:image xlink:href="Pictures/4c2b1279dc6c302680e4b0d9cb08fa1c.gif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05" text:style-name="Internet_20_link" text:visited-style-name="Visited_20_Internet_20_Link">Sicherheits- und/oder Gesundheitsschutzkennzeichnung am Arbeitsplatz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41169008587cm" style:rel-height="scale"><draw:image xlink:href="Pictures/f0f8c82ad4cc7d640b709b908b0ad5c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06" text:style-name="Internet_20_link" text:visited-style-name="Visited_20_Internet_20_Link">Gefährdung der Arbeitnehmer durch chemische Arbeitsstoffe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2.7311827956989cm" style:rel-height="scale"><draw:image xlink:href="Pictures/e4e9d6436ad5444483fd5ea9c1ea47c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07" text:style-name="Internet_20_link" text:visited-style-name="Visited_20_Internet_20_Link">Gefährdung der Arbeitnehmer durch explosionsfähige Atmosphär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5875cm" style:rel-height="scale"><draw:image xlink:href="Pictures/90846117ed7de41dbadd7489f3cac051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08" text:style-name="Internet_20_link" text:visited-style-name="Visited_20_Internet_20_Link">Schutz der Arbeitnehmer gegen Gefährdungen durch biologische Arbeitsstoff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3229166666667cm" style:rel-height="scale"><draw:image xlink:href="Pictures/7121246f8184ee1095069d35f2c8def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09" text:style-name="Internet_20_link" text:visited-style-name="Visited_20_Internet_20_Link">Sicherheit und Gesundheit der Arbeitnehmer vor der Gefährdung durch physikalische Einwirkungen (Vibrationen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6458333333333cm" style:rel-width="100%" svg:height="1.7659689465409cm" style:rel-height="scale"><draw:image xlink:href="Pictures/671518a565941c5662fd80b37e66d5d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10" text:style-name="Internet_20_link" text:visited-style-name="Visited_20_Internet_20_Link">Sicherheit und Gesundheit der Arbeitnehmer vor der Gefährdung durch physikalische Einwirkungen (Lärm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2.6458333333333cm" style:rel-height="scale"><draw:image xlink:href="Pictures/1aaccc4790cffc3daf11c4b8322304c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11" text:style-name="Internet_20_link" text:visited-style-name="Visited_20_Internet_20_Link">Schutz der Arbeitnehmer gegen Gefährdungen durch Karzinogene oder Mutagene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6458333333333cm" style:rel-width="100%" svg:height="1.7638888888889cm" style:rel-height="scale"><draw:image xlink:href="Pictures/3e51a50978295e2c1108949f16b7fc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12" text:style-name="Internet_20_link" text:visited-style-name="Visited_20_Internet_20_Link">Sicherheit und Gesundheitsschutz bei der Benutzung von Arbeitsmitteln durch Arbeitnehmer bei der Arb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2.6458333333333cm" style:rel-width="100%" svg:height="1.5512075958702cm" style:rel-height="scale"><draw:image xlink:href="Pictures/7ea11e8e94a3192b078ddf23339afa1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13" text:style-name="Internet_20_link" text:visited-style-name="Visited_20_Internet_20_Link">Schutz der Arbeitnehmer gegen Gefährdungen durch Asbest am Arbeitsplatz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6458333333333cm" style:rel-width="100%" svg:height="1.7555882352941cm" style:rel-height="scale"><draw:image xlink:href="Pictures/766669f11ef14b0b276ee0342695aa9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14" text:style-name="Internet_20_link" text:visited-style-name="Visited_20_Internet_20_Link">Schutz der Arbeitnehmer vor der Gefährdung durch elektromagnetische Felder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6458333333333cm" style:rel-width="100%" svg:height="1.7606102850062cm" style:rel-height="scale"><draw:image xlink:href="Pictures/4da426ca606545b7df8cd25180a8f8a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5:p05_15" text:style-name="Internet_20_link" text:visited-style-name="Visited_20_Internet_20_Link">Verbesserung der Arbeitsbedingungen in der Plattformarbeit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3::10:23</meta:creation-date>
    <dc:creator>Generated</dc:creator>
    <dc:date>2026-09-03T03::10:23</dc:date>
    <dc:language>en-US</dc:language>
    <meta:editing-cycles>1</meta:editing-cycles>
    <meta:editing-duration>PT0S</meta:editing-duration>
    <dc:title>zusatzinformationen:lex_hn:p05:p05</dc:title>
  </office:meta>
</office:document-meta>
</file>