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053d16d3076f638ba1f3fce8d8eb30e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4:p04_11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product-compliance.net/doku.php?id=zusatzinformationen:lex_hn:p04:p04" text:style-name="Internet_20_link" text:visited-style-name="Visited_20_Internet_20_Link">Informations- und Kommunikationstechnologie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2.6211059190031cm" style:rel-height="scale"><draw:image xlink:href="Pictures/053d16d3076f638ba1f3fce8d8eb30e2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Europäischer Kodex für die elektronische Kommunikation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18L1972&amp;qid=1738650712643" text:style-name="Internet_20_link" text:visited-style-name="Visited_20_Internet_20_Link">LINK</text:a><text:line-break/>Richtlinie (EU) 2018/1972 des Europäischen Parlaments und des Rates vom 11. Dezember 2018 über den europäischen Kodex für die elektronische Kommunikation 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<text:a xlink:type="simple" xlink:href="https://eur-lex.europa.eu/legal-content/DE/ALL/?uri=CELEX:02018L1972-20241018" text:style-name="Internet_20_link" text:visited-style-name="Visited_20_Internet_20_Link">vom 18.10.2024</text:a>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<text:a xlink:type="simple" xlink:href="https://www.gesetze-im-internet.de/tkmodg/" text:style-name="Internet_20_link" text:visited-style-name="Visited_20_Internet_20_Link">LINK</text:a><text:line-break/>Gesetz zur Umsetzung der Richtlinie (EU) 2018/1972 des Europäischen Parlaments und des Rates vom 11. Dezember 2018 über den europäischen Kodex für die elektronische Kommunikation (Neufassung) und zur Modernisierung des Telekommunikationsrechts<text:line-break/></text:p>
      <text:p text:style-name="Text_20_body">und weitere Rechtsakte</text:p>
      <text:h text:style-name="Heading_20_3" text:outline-level="3"><text:bookmark-start text:name="__RefHeading___durchfuehrungsrechtsakteleitlinienumsetzungshilfeninformationen_5"/><text:bookmark-start text:name="durchfuehrungsrechtsakteleitlinienumsetzungshilfeninformationen"/>Durchführungsrechtsakte; Leitlinien; Umsetzungshilfen; Informationen<text:bookmark-end text:name="__RefHeading___durchfuehrungsrechtsakteleitlinienumsetzungshilfeninformationen_5"/><text:bookmark-end text:name="durchfuehrungsrechtsakteleitlinienumsetzungshilfeninformationen"/></text:h>
      <text:p text:style-name="Text_20_body"><text:a xlink:type="simple" xlink:href="https://eur-lex.europa.eu/legal-content/DE/ALL/?uri=CELEX:32020R1070&amp;qid=1738653664574" text:style-name="Internet_20_link" text:visited-style-name="Visited_20_Internet_20_Link">LINK</text:a><text:line-break/>Durchführungsverordnung (EU) 2020/1070 der Kommission vom 20. Juli 2020 zur Festlegung der Merkmale drahtloser Zugangspunkte mit geringer Reichweite gemäß Artikel 57 Absatz 2 der Richtlinie (EU) 2018/1972 des Europäischen Parlaments und des Rates über den europäischen Kodex für die elektronische Kommunikation<text:line-break/>
konsolidierte Fassung <text:a xlink:type="simple" xlink:href="https://eur-lex.europa.eu/legal-content/DE/ALL/?uri=CELEX:02020R1070-20240814" text:style-name="Internet_20_link" text:visited-style-name="Visited_20_Internet_20_Link">vom 14.08.2024</text:a>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08::50:55</meta:creation-date>
    <dc:creator>Generated</dc:creator>
    <dc:date>2026-08-28T08::50:55</dc:date>
    <dc:language>en-US</dc:language>
    <meta:editing-cycles>1</meta:editing-cycles>
    <meta:editing-duration>PT0S</meta:editing-duration>
    <dc:title>zusatzinformationen:lex_hn:p04:p04_11</dc:title>
  </office:meta>
</office:document-meta>
</file>