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546eb4049474646d70a613a3ae3c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76546eb4049474646d70a613a3ae3c9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frequenzpolitik in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2D0676&amp;qid=1738650766408" text:style-name="Internet_20_link" text:visited-style-name="Visited_20_Internet_20_Link">LINK</text:a><text:line-break/>Entscheidung Nr. 676/2002/EG des Europäischen Parlaments und des Rates vom 7. März 2002 über einen Rechtsrahmen für die Funkfrequenzpolitik in der Europäischen Gemeinschaft (Frequenzentscheid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span text:style-name="underline">Entscheidungen oder Beschlüsse zur Harmonisierung der Frequenznutzung / von Frequenzbändern / befristete Nutzung von Frequenzbändern / harmonisierte technische Bedingungen für die Nutzung von Frequenzbändern:</text:span><text:line-break/></text:p>
      <text:p text:style-name="Text_20_body"><text:a xlink:type="simple" xlink:href="https://eur-lex.europa.eu/legal-content/DE/ALL/?uri=CELEX:32026D0883&amp;qid=1783328078640" text:style-name="Internet_20_link" text:visited-style-name="Visited_20_Internet_20_Link">LINK</text:a><text:line-break/>Durchführungsbeschluss (EU) 2026/883 der Kommission vom 21. April 2026 zur Harmonisierung der Frequenznutzung durch Funkortungsanwendungen im Frequenzband 116-260 GHz<text:line-break/>
<text:a xlink:type="simple" xlink:href="https://eur-lex.europa.eu/legal-content/DE/ALL/?uri=CELEX:32025D2425&amp;qid=1768820463010" text:style-name="Internet_20_link" text:visited-style-name="Visited_20_Internet_20_Link">LINK</text:a><text:line-break/>Durchführungsbeschluss (EU) 2025/2425 der Kommission vom 2. Dezember 2025 zur Harmonisierung des Frequenzbands 3800-4200 MHz für die gemeinsame Nutzung durch terrestrische drahtlose Breitbandsysteme, die eine lokale Netzanbindung in der Union ermöglichen<text:line-break/>
<text:a xlink:type="simple" xlink:href="https://eur-lex.europa.eu/legal-content/de/ALL/?uri=CELEX:32025D0105" text:style-name="Internet_20_link" text:visited-style-name="Visited_20_Internet_20_Link">LINK</text:a><text:line-break/>Durchführungsbeschluss (EU) 2025/105 der Kommission vom 22. Januar 2025 zur Änderung der Entscheidung 2006/771/EG im Hinblick auf die Aktualisierung der harmonisierten technischen Bedingungen für die Frequenznutzung durch Geräte mit geringer Reichweite und zur Aufhebung des Durchführungsbeschlusses 2014/641/EU über harmonisierte technische Bedingungen für die Nutzung von Funkfrequenzen durch drahtlose PMSE-Audioausrüstungen in der Union<text:line-break/>
<text:a xlink:type="simple" xlink:href="https://eur-lex.europa.eu/legal-content/DE/ALL/?uri=CELEX:32024D1983&amp;qid=1744271267460" text:style-name="Internet_20_link" text:visited-style-name="Visited_20_Internet_20_Link">LINK</text:a><text:line-break/>Durchführungsbeschluss (EU) 2024/1983 der Kommission vom 18. Juli 2024 zur Harmonisierung des Frequenzbands 40,5-43,5 GHz für terrestrische Systeme, die drahtlose breitbandige elektronische Kommunikationsdienste in der Union erbringen können<text:line-break/>
<text:a xlink:type="simple" xlink:href="https://eur-lex.europa.eu/legal-content/DE/ALL/?uri=CELEX:32024D0340&amp;qid=1744271125660" text:style-name="Internet_20_link" text:visited-style-name="Visited_20_Internet_20_Link">LINK</text:a><text:line-break/>Durchführungsbeschluss (EU) 2024/340 der Kommission vom 22. Januar 2024 über harmonisierte Frequenznutzungsbedingungen für den Betrieb von Mobilfunkdiensten an Bord von Schiffen in der Union und zur Aufhebung des Beschlusses 2010/166/EU<text:line-break/>
<text:a xlink:type="simple" xlink:href="https://eur-lex.europa.eu/legal-content/DE/ALL/?uri=CELEX:32022D0179&amp;qid=1744270929662" text:style-name="Internet_20_link" text:visited-style-name="Visited_20_Internet_20_Link">LINK</text:a><text:line-break/>Durchführungsbeschluss (EU) 2022/179 der Kommission vom 8. Februar 2022 über die harmonisierte Nutzung von Funkfrequenzen im 5-GHz-Band für die Einführung drahtloser Zugangssysteme einschließlich lokaler Funknetze und zur Aufhebung der Entscheidung 2005/513/EG <text:line-break/>
mit <text:a xlink:type="simple" xlink:href="https://eur-lex.europa.eu/legal-content/DE/ALL/?uri=CELEX:02022D0179-20221125" text:style-name="Internet_20_link" text:visited-style-name="Visited_20_Internet_20_Link">konsolidierter Fassung vom 25.11.2022</text:a><text:line-break/>
<text:a xlink:type="simple" xlink:href="https://eur-lex.europa.eu/legal-content/DE/ALL/?uri=CELEX:32022D0173&amp;qid=1744270664482" text:style-name="Internet_20_link" text:visited-style-name="Visited_20_Internet_20_Link">LINK</text:a><text:line-break/>Durchführungsbeschluss (EU) 2022/173 der Kommission vom 7. Februar 2022 zur Harmonisierung des 900-MHz-Frequenzbands und des 1800-MHz-Frequenzbands für terrestrische Systeme, die elektronische Kommunikationsdienste in der Union erbringen können, und zur Aufhebung der Entscheidung 2009/766/EG<text:line-break/>
<text:a xlink:type="simple" xlink:href="https://eur-lex.europa.eu/legal-content/DE/ALL/?uri=CELEX:32021D1730&amp;qid=1744270599253" text:style-name="Internet_20_link" text:visited-style-name="Visited_20_Internet_20_Link">LINK</text:a><text:line-break/>Durchführungsbeschluss (EU) 2021/1730 der Kommission vom 28. September 2021 über die harmonisierte Nutzung der gepaarten Frequenzbänder 874,4–880,0 MHz und 919,4–925,0 MHz sowie des ungepaarten Frequenzbands 1900–1910 MHz für den Bahnmobilfunk<text:line-break/>
mit <text:a xlink:type="simple" xlink:href="https://eur-lex.europa.eu/legal-content/DE/ALL/?uri=CELEX:02021D1730-20260211" text:style-name="Internet_20_link" text:visited-style-name="Visited_20_Internet_20_Link">konsolidierter Fassung vom 11.02.2026</text:a><text:line-break/>
<text:a xlink:type="simple" xlink:href="https://eur-lex.europa.eu/legal-content/DE/ALL/?uri=CELEX:32021D1067&amp;qid=1744270434928" text:style-name="Internet_20_link" text:visited-style-name="Visited_20_Internet_20_Link">LINK</text:a><text:line-break/>Durchführungsbeschluss (EU) 2021/1067 der Kommission vom 17. Juni 2021 über die harmonisierte Nutzung von Funkfrequenzen im Frequenzband 5945–6425 MHz für die Einführung drahtloser Zugangssysteme einschließlich lokaler Funknetze (WAS/Funk-LANs) <text:line-break/>
mit <text:a xlink:type="simple" xlink:href="https://eur-lex.europa.eu/legal-content/DE/ALL/?uri=CELEX:02021D1067-20250522" text:style-name="Internet_20_link" text:visited-style-name="Visited_20_Internet_20_Link">konsolidierter Fassung vom 22.05.2025</text:a><text:line-break/>
<text:a xlink:type="simple" xlink:href="https://eur-lex.europa.eu/legal-content/DE/ALL/?uri=CELEX:32020D1426&amp;qid=1744270361641" text:style-name="Internet_20_link" text:visited-style-name="Visited_20_Internet_20_Link">LINK</text:a><text:line-break/>Durchführungsbeschluss (EU) 2020/1426 der Kommission vom 7. Oktober 2020 zur harmonisierten Nutzung von Funkfrequenzen im Frequenzband 5875-5935 MHz für sicherheitsbezogene Anwendungen intelligenter Verkehrssysteme (IVS) und zur Aufhebung der Entscheidung 2008/671/EG<text:line-break/>
<text:a xlink:type="simple" xlink:href="https://eur-lex.europa.eu/legal-content/DE/ALL/?uri=CELEX:32019D0785&amp;qid=1744269766138" text:style-name="Internet_20_link" text:visited-style-name="Visited_20_Internet_20_Link">LINK</text:a><text:line-break/>Durchführungsbeschluss (EU) 2019/785 der Kommission vom 14. Mai 2019 über die Harmonisierung der Funkfrequenzen für Ultrabreitbandgeräte in der Union und zur Aufhebung der Entscheidung 2007/131/EG<text:line-break/>
mit <text:a xlink:type="simple" xlink:href="https://eur-lex.europa.eu/legal-content/DE/ALL/?uri=CELEX:02019D0785-20240531" text:style-name="Internet_20_link" text:visited-style-name="Visited_20_Internet_20_Link">konsolidierter Fassung vom 31.05.2024</text:a><text:line-break/>
<text:a xlink:type="simple" xlink:href="https://eur-lex.europa.eu/legal-content/DE/ALL/?uri=CELEX:32019D0784&amp;qid=1744269838920" text:style-name="Internet_20_link" text:visited-style-name="Visited_20_Internet_20_Link">LINK</text:a><text:line-break/>Durchführungsbeschluss (EU) 2019/784 der Kommission vom 14. Mai 2019 zur Harmonisierung des Frequenzbands 24,25-27,5 GHz für terrestrische Systeme, die drahtlose breitbandige elektronische Kommunikationsdienste in der Union erbringen können<text:line-break/>
mit <text:a xlink:type="simple" xlink:href="https://eur-lex.europa.eu/legal-content/DE/ALL/?uri=CELEX:02019D0784-20200430" text:style-name="Internet_20_link" text:visited-style-name="Visited_20_Internet_20_Link">konsolidierter Fassung vom 30.04.2020</text:a><text:line-break/>
<text:a xlink:type="simple" xlink:href="https://eur-lex.europa.eu/legal-content/DE/ALL/?uri=CELEX:32018D1538&amp;qid=1744269487164" text:style-name="Internet_20_link" text:visited-style-name="Visited_20_Internet_20_Link">LINK</text:a><text:line-break/>Durchführungsbeschluss (EU) 2018/1538 der Kommission vom 11. Oktober 2018 zur Harmonisierung der Frequenznutzung durch Geräte mit geringer Reichweite in den Frequenzbändern 874-876 MHz und 915-921 MHz<text:line-break/>
mit <text:a xlink:type="simple" xlink:href="https://eur-lex.europa.eu/legal-content/DE/ALL/?uri=CELEX:02018D1538-20250401" text:style-name="Internet_20_link" text:visited-style-name="Visited_20_Internet_20_Link">konsolidierter Fassung vom 01.04.2025</text:a><text:line-break/>
<text:a xlink:type="simple" xlink:href="https://eur-lex.europa.eu/legal-content/DE/ALL/?uri=CELEX:32016D0687&amp;qid=1744269084977" text:style-name="Internet_20_link" text:visited-style-name="Visited_20_Internet_20_Link">LINK</text:a><text:line-break/>Durchführungsbeschluss (EU) 2016/687 der Kommission vom 28. April 2016 zur Harmonisierung des Frequenzbands 694-790 MHz für terrestrische Systeme, die drahtlose breitbandige elektronische Kommunikationsdienste erbringen können, und für eine flexible nationale Nutzung in der Union<text:line-break/>
<text:a xlink:type="simple" xlink:href="https://eur-lex.europa.eu/legal-content/DE/ALL/?uri=CELEX:32016D0339&amp;qid=1744268955076" text:style-name="Internet_20_link" text:visited-style-name="Visited_20_Internet_20_Link">LINK</text:a><text:line-break/>Durchführungsbeschluss (EU) 2016/339 der Kommission vom 8. März 2016 zur Harmonisierung des Frequenzbands 2010-2025 MHz für tragbare oder mobile drahtlose Videoverbindungen und kabellose Kameras, die für die Programmproduktion und Sonderveranstaltungen (PMSE) eingesetzt werden<text:line-break/>
<text:a xlink:type="simple" xlink:href="https://eur-lex.europa.eu/legal-content/DE/ALL/?uri=CELEX:32015D0750&amp;qid=1744268884339" text:style-name="Internet_20_link" text:visited-style-name="Visited_20_Internet_20_Link">LINK</text:a><text:line-break/>Durchführungsbeschluss der Kommission (EU) 2015/750 vom 8. Mai 2015 zur Harmonisierung des Frequenzbands 1452-1492 MHz für terrestrische Systeme, die elektronische Kommunikationsdienste in der Union erbringen können<text:line-break/>
mit <text:a xlink:type="simple" xlink:href="https://eur-lex.europa.eu/legal-content/DE/ALL/?uri=CELEX:02015D0750-20180430" text:style-name="Internet_20_link" text:visited-style-name="Visited_20_Internet_20_Link">konsolidierter Fassung vom 30.04.2018</text:a>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4::25:32</meta:creation-date>
    <dc:creator>Generated</dc:creator>
    <dc:date>2026-08-30T04::25:32</dc:date>
    <dc:language>en-US</dc:language>
    <meta:editing-cycles>1</meta:editing-cycles>
    <meta:editing-duration>PT0S</meta:editing-duration>
    <dc:title>zusatzinformationen:lex_hn:p04:p04_10</dc:title>
  </office:meta>
</office:document-meta>
</file>