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a4a0fdb0c6a763af5ffd85f3a683e9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9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884382951654cm" style:rel-height="scale"><draw:image xlink:href="Pictures/9a4a0fdb0c6a763af5ffd85f3a683e9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onische Identifizierung und Vertrauensdienste für elektronische Transaktionen im Binnen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R0910&amp;qid=1759994813343" text:style-name="Internet_20_link" text:visited-style-name="Visited_20_Internet_20_Link">LINK</text:a><text:line-break/>Verordnung (EU) Nr. 910/2014 des Europäischen Parlaments und des Rates vom 23. Juli 2014 über elektronische Identifizierung und Vertrauensdienste für elektronische Transaktionen im Binnenmarkt und zur Aufhebung der Richtlinie 1999/93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R0910-20241018" text:style-name="Internet_20_link" text:visited-style-name="Visited_20_Internet_20_Link">vom 18.10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
<text:a xlink:type="simple" xlink:href="https://wiki.product-compliance.net/doku.php?id=zusatzinformationen:lex_hn:p04" text:style-name="Internet_20_link" text:visited-style-name="Visited_20_Internet_20_Link">LINK</text:a><text:line-break/>…<text:line-break/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6::38:47</meta:creation-date>
    <dc:creator>Generated</dc:creator>
    <dc:date>2026-08-29T06::38:47</dc:date>
    <dc:language>en-US</dc:language>
    <meta:editing-cycles>1</meta:editing-cycles>
    <meta:editing-duration>PT0S</meta:editing-duration>
    <dc:title>zusatzinformationen:lex_hn:p04:p04_09</dc:title>
  </office:meta>
</office:document-meta>
</file>