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c63e5f9038bfbf5fa5d847f72b16806d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17534301856cm" style:rel-height="scale"><draw:image xlink:href="Pictures/c63e5f9038bfbf5fa5d847f72b16806d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Harmonisierte Vorschriften für einen fairen Datenzugang und eine faire Datennutzung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3R2854&amp;qid=1722587677851" text:style-name="Internet_20_link" text:visited-style-name="Visited_20_Internet_20_Link">LINK</text:a><text:line-break/>Verordnung (EU) 2023/2854 des Europäischen Parlaments und des Rates vom 13. Dezember 2023 über harmonisierte Vorschriften für einen fairen Datenzugang und eine faire Datennutzung sowie zur Änderung der Verordnung (EU) 2017/2394 und der Richtlinie (EU) 2020/1828 (Datenverordnun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2::54:31</meta:creation-date>
    <dc:creator>Generated</dc:creator>
    <dc:date>2026-08-29T02::54:31</dc:date>
    <dc:language>en-US</dc:language>
    <meta:editing-cycles>1</meta:editing-cycles>
    <meta:editing-duration>PT0S</meta:editing-duration>
    <dc:title>zusatzinformationen:lex_hn:p04:p04_08</dc:title>
  </office:meta>
</office:document-meta>
</file>