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62273246eacdb054646ab2a0cf7c196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4:p04_06"/>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4:p04" text:style-name="Internet_20_link" text:visited-style-name="Visited_20_Internet_20_Link">Informations- und Kommunikationstechnologi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4818286151492cm" style:rel-height="scale"><draw:image xlink:href="Pictures/62273246eacdb054646ab2a0cf7c1969.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Maßnahmen zur Stärkung der Solidarität und der Kapazitäten in der Union für die Erkennung von, Vorsorge für und Bewältigung von Cybersicherheitsbedrohungen und Sicherheitsvorfäll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5R0038&amp;qid=1764251072125" text:style-name="Internet_20_link" text:visited-style-name="Visited_20_Internet_20_Link">LINK</text:a><text:line-break/>Verordnung (EU) 2025/38 des Europäischen Parlaments und des Rates vom 19. Dezember 2024 über Maßnahmen zur Stärkung der Solidarität und der Kapazitäten in der Union für die Erkennung von, Vorsorge für und Bewältigung von Cyberbedrohungen und Sicherheitsvorfällen und zur Änderung der Verordnung (EU) 2021/694 (Cybersolidaritätsverordnun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25R0038-20250115" text:style-name="Internet_20_link" text:visited-style-name="Visited_20_Internet_20_Link">vom 15.01.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06::36:31</meta:creation-date>
    <dc:creator>Generated</dc:creator>
    <dc:date>2026-08-29T06::36:31</dc:date>
    <dc:language>en-US</dc:language>
    <meta:editing-cycles>1</meta:editing-cycles>
    <meta:editing-duration>PT0S</meta:editing-duration>
    <dc:title>zusatzinformationen:lex_hn:p04:p04_06</dc:title>
  </office:meta>
</office:document-meta>
</file>