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ad9013f4686064a3291cf2a5c28b7b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bad9013f4686064a3291cf2a5c28b7ba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für ein hohes gemeinsames Cybersicherheitsniveau („NIS-2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L2555&amp;qid=1689575730420" text:style-name="Internet_20_link" text:visited-style-name="Visited_20_Internet_20_Link">LINK</text:a><text:line-break/>Richtlinie (EU) 2022/2555 des Europäischen Parlaments und des Rates vom 14. Dezember 2022 über Maßnahmen für ein hohes gemeinsames Cybersicherheitsniveau in der Union, zur Änderung der Verordnung (EU) Nr. 910/2014 und der Richtlinie (EU) 2018/1972 sowie zur Aufhebung der Richtlinie (EU) 2016/1148 (NIS-2-Richtlini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2L2555-20221227" text:style-name="Internet_20_link" text:visited-style-name="Visited_20_Internet_20_Link">vom 27.12.2022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sig_2025/" text:style-name="Internet_20_link" text:visited-style-name="Visited_20_Internet_20_Link">LINK</text:a><text:line-break/>Gesetz über das Bundesamt für Sicherheit in der Informationstechnik und über die Sicherheit in der Informationstechnik von Einrichtungen<text:line-break/>
<text:a xlink:type="simple" xlink:href="https://www.gesetze-im-internet.de/tkg_2021/" text:style-name="Internet_20_link" text:visited-style-name="Visited_20_Internet_20_Link">LINK</text:a><text:line-break/>Telekommunikationsgesetz<text:line-break/>
<text:a xlink:type="simple" xlink:href="https://www.gesetze-im-internet.de/ddg/" text:style-name="Internet_20_link" text:visited-style-name="Visited_20_Internet_20_Link">LINK</text:a><text:line-break/>Digitale-Dienste-Gesetz<text:line-break/>
<text:a xlink:type="simple" xlink:href="https://www.gesetze-im-internet.de/ttdsg/" text:style-name="Internet_20_link" text:visited-style-name="Visited_20_Internet_20_Link">LINK</text:a><text:line-break/>Gesetz über den Datenschutz und den Schutz der Privatsphäre in der Telekommunikation und bei digitalen Diens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24R2690&amp;qid=1729489958527" text:style-name="Internet_20_link" text:visited-style-name="Visited_20_Internet_20_Link">LINK</text:a><text:line-break/>Durchführungsverordnung (EU) 2024/2690 der Kommission vom 17. Oktober 2024 mit Durchführungsbestimmungen zur Richtlinie (EU) 2022/2555 im Hinblick auf die technischen und methodischen Anforderungen der Risikomanagementmaßnahmen im Bereich der Cybersicherheit und die Präzisierung der Fälle, in denen ein Sicherheitsvorfall in Bezug auf DNS-Diensteanbieter, TLD-Namenregister, Anbieter von Cloud-Computing-Diensten, Anbieter von Rechenzentrumsdiensten, Betreiber von Inhaltszustellnetzen, Anbieter verwalteter Dienste, Anbieter verwalteter Sicherheitsdienste, Anbieter von Online-Marktplätzen, Online-Suchmaschinen und Plattformen für Dienste sozialer Netzwerke und Vertrauensdiensteanbieter als erheblich gilt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4::25:36</meta:creation-date>
    <dc:creator>Generated</dc:creator>
    <dc:date>2026-08-30T04::25:36</dc:date>
    <dc:language>en-US</dc:language>
    <meta:editing-cycles>1</meta:editing-cycles>
    <meta:editing-duration>PT0S</meta:editing-duration>
    <dc:title>zusatzinformationen:lex_hn:p04:p04_05</dc:title>
  </office:meta>
</office:document-meta>
</file>