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7eb9ddcc2f2ca78de3b7c8e1ba8ba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3:p03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…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3069779116466cm" style:rel-height="scale"><draw:image xlink:href="Pictures/17eb9ddcc2f2ca78de3b7c8e1ba8ba8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Zusammenarbeit zwischen den für die Durchsetzung der Verbraucherschutzgesetze zuständigen nationalen Behörd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2::22:59</meta:creation-date>
    <dc:creator>Generated</dc:creator>
    <dc:date>2026-09-03T02::22:59</dc:date>
    <dc:language>en-US</dc:language>
    <meta:editing-cycles>1</meta:editing-cycles>
    <meta:editing-duration>PT0S</meta:editing-duration>
    <dc:title>zusatzinformationen:lex_hn:p03:p03_01</dc:title>
  </office:meta>
</office:document-meta>
</file>