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569b7a92ea7a8fddc6c3b691324ed0b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3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d569b7a92ea7a8fddc6c3b691324ed0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chuherzeugnisse (Kennzeichnung von Materialien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L_.1994.100.01.0037.01.DEU" text:style-name="Internet_20_link" text:visited-style-name="Visited_20_Internet_20_Link">LINK</text:a><text:line-break/>Richtlinie 94/11/EG des Europäischen Parlaments und des Rates vom 23. März 1994 zur Angleichung der Rechts- und Verwaltungsvorschriften der Mitgliedstaaten über die Kennzeichnung von Materialien für die Hauptbestandteile von Schuherzeugnissen zum Verkauf an den Verbraucher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94L0011-20130701" text:style-name="Internet_20_link" text:visited-style-name="Visited_20_Internet_20_Link">vom 01.07.2013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edggstv/" text:style-name="Internet_20_link" text:visited-style-name="Visited_20_Internet_20_Link">LINK</text:a><text:line-break/>Bedarfsgegenständeverordnung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0:07</meta:creation-date>
    <dc:creator>Generated</dc:creator>
    <dc:date>2026-09-01T19::20:07</dc:date>
    <dc:language>en-US</dc:language>
    <meta:editing-cycles>1</meta:editing-cycles>
    <meta:editing-duration>PT0S</meta:editing-duration>
    <dc:title>zusatzinformationen:lex_hn:p02:p02_31</dc:title>
  </office:meta>
</office:document-meta>
</file>