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d7b002259acd60817efffe822aaf3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zusatzinformationen:lex_hn:p02: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8d7b002259acd60817efffe822aaf30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ontaktmaterialien mit Lebensmittel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20::17:52</meta:creation-date>
    <dc:creator>Generated</dc:creator>
    <dc:date>2026-09-02T20::17:52</dc:date>
    <dc:language>en-US</dc:language>
    <meta:editing-cycles>1</meta:editing-cycles>
    <meta:editing-duration>PT0S</meta:editing-duration>
    <dc:title>zusatzinformationen:lex_hn:p02:p02_18</dc:title>
  </office:meta>
</office:document-meta>
</file>