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3349a592d38662a4721712567283a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f3349a592d38662a4721712567283a0f.jp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Persönliche Schutzausrüstun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6R0425&amp;qid=1522939719535" text:style-name="Internet_20_link" text:visited-style-name="Visited_20_Internet_20_Link">LINK</text:a><text:line-break/>Verordnung (EU) 2016/425 des Europäischen Parlaments und des Rates vom 9. März 2016 über persönliche Schutzausrüstungen und zur Aufhebung der Richtlinie 89/686/EW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;</text:p>
      <text:p text:style-name="Text_20_body">verbleibende nationale Regelungen im: <text:a xlink:type="simple" xlink:href="https://www.gesetze-im-internet.de/psa-dg/PSA-DG.pdf" text:style-name="Internet_20_link" text:visited-style-name="Visited_20_Internet_20_Link">PSA-DG</text:a>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mechanical-engineering/personal-protective-equipment-ppe_en" text:style-name="Internet_20_link" text:visited-style-name="Visited_20_Internet_20_Link">Informationen</text:a> der Europäischen Kommission<text:line-break/><text:line-break/>
<text:a xlink:type="simple" xlink:href="https://single-market-economy.ec.europa.eu/single-market/goods/european-standards/harmonised-standards/personal-protective-equipment_en" text:style-name="Internet_20_link" text:visited-style-name="Visited_20_Internet_20_Link">Informationen</text:a> der Europäischen Kommission zu harmonisierten Normen in Bezug auf <text:span text:style-name="Strong_20_Emphasis">persönliche Schutzausrüstung</text:span><text:line-break/><text:line-break/>
<text:a xlink:type="simple" xlink:href="https://eur-lex.europa.eu/legal-content/DE/ALL/?uri=CELEX:32020H0403&amp;qid=1584426603546" text:style-name="Internet_20_link" text:visited-style-name="Visited_20_Internet_20_Link">LINK</text:a><text:line-break/>Empfehlung (EU) 2020/403 der Kommission vom 13. März 2020 über Konformitätsbewertungs- und Marktüberwachungsverfahren im Kontext der COVID-19-Bedrohung</text:p>
      <text:p text:style-name="Text_20_body">Informationen der Europäischen Kommission zu <text:span text:style-name="Strong_20_Emphasis"><text:a xlink:type="simple" xlink:href="https://single-market-economy.ec.europa.eu/single-market/goods/european-standards/harmonised-standards_en" text:style-name="Internet_20_link" text:visited-style-name="Visited_20_Internet_20_Link">harmonisierten Normen</text:a></text:span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iki.product-compliance.net/lib/exe/fetch.php?media=zusatzinformationen:lex_hn:p02:be_2026-1279.pdf" text:style-name="Internet_20_link" text:visited-style-name="Visited_20_Internet_20_Link">BE 2026/1279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Link zur konsolidierten Liste (informativ): <text:a xlink:type="simple" xlink:href="https://wiki.product-compliance.net/lib/exe/fetch.php?media=zusatzinformationen:lex_hn:p02:10011pdf.pdf" text:style-name="Internet_20_link" text:visited-style-name="Visited_20_Internet_20_Link">PDF (16.06.2026)</text:a> <text:a xlink:type="simple" xlink:href="https://wiki.product-compliance.net/lib/exe/fetch.php?media=zusatzinformationen:lex_hn:p02:10011excel.xlsx" text:style-name="Internet_20_link" text:visited-style-name="Visited_20_Internet_20_Link">EXCEL (16.06.2026)</text:a></text:p>
      <text:p text:style-name="Text_20_body"><text:span text:style-name="">Alle früheren Dokumente, die vor dem aktuellen Beschluss veröffentlicht wurden, verbleiben hier zunächst zur Information.</text:span></text:p>
      <text:p text:style-name="Text_20_body"><text:span text:style-name="Strong_20_Emphasis">Basisliste aus <text:a xlink:type="simple" xlink:href="https://wiki.product-compliance.net/lib/exe/fetch.php?media=zusatzinformationen:lex_hn:p02:be_2023-941.pdf" text:style-name="Internet_20_link" text:visited-style-name="Visited_20_Internet_20_Link">BE 2023/941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02:be_2025-895.pdf" text:style-name="Internet_20_link" text:visited-style-name="Visited_20_Internet_20_Link">BE 2025/895</text:a><text:line-break/><text:a xlink:type="simple" xlink:href="https://wiki.product-compliance.net/lib/exe/fetch.php?media=zusatzinformationen:lex_hn:p02:be_2025-286.pdf" text:style-name="Internet_20_link" text:visited-style-name="Visited_20_Internet_20_Link">BE 2025/286</text:a><text:line-break/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02:be_2024-2599.pdf" text:style-name="Internet_20_link" text:visited-style-name="Visited_20_Internet_20_Link">BE 2024/2599</text:a><text:line-break/><text:a xlink:type="simple" xlink:href="https://wiki.product-compliance.net/lib/exe/fetch.php?media=zusatzinformationen:lex_hn:p02:be_2024-2599_berichtigung.pdf" text:style-name="Internet_20_link" text:visited-style-name="Visited_20_Internet_20_Link">mit Berichtigung</text:a><text:line-break/><text:a xlink:type="simple" xlink:href="https://wiki.product-compliance.net/lib/exe/fetch.php?media=zusatzinformationen:lex_hn:p02:be_2023-2752.pdf" text:style-name="Internet_20_link" text:visited-style-name="Visited_20_Internet_20_Link">BE 2023/2752</text:a> </text:p>
          </table:table-cell>
        </table:table-row>
      </table:table>
      <text:p text:style-name="Text_20_body"><text:span text:style-name="Strong_20_Emphasis"><text:a xlink:type="simple" xlink:href="https://wiki.product-compliance.net/lib/exe/fetch.php?media=zusatzinformationen:lex_hn:p02:10011.pdf" text:style-name="Internet_20_link" text:visited-style-name="Visited_20_Internet_20_Link">Basisliste</text:a></text:span> <text:a xlink:type="simple" xlink:href="https://wiki.product-compliance.net/lib/exe/fetch.php?media=zusatzinformationen:lex_hn:p02:10012-1.pdf" text:style-name="Internet_20_link" text:visited-style-name="Visited_20_Internet_20_Link">mit Berichtigung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02:be_2022-2414.pdf" text:style-name="Internet_20_link" text:visited-style-name="Visited_20_Internet_20_Link">BE 2022/2414</text:a><text:line-break/><text:a xlink:type="simple" xlink:href="https://wiki.product-compliance.net/lib/exe/fetch.php?media=zusatzinformationen:lex_hn:p02:be_2022-1914.pdf" text:style-name="Internet_20_link" text:visited-style-name="Visited_20_Internet_20_Link">BE 2022/1914</text:a><text:line-break/><text:a xlink:type="simple" xlink:href="https://wiki.product-compliance.net/lib/exe/fetch.php?media=zusatzinformationen:lex_hn:p02:be_2021-1201.pdf" text:style-name="Internet_20_link" text:visited-style-name="Visited_20_Internet_20_Link">BE 2021/1201</text:a> 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02:be_2021-395.pdf" text:style-name="Internet_20_link" text:visited-style-name="Visited_20_Internet_20_Link">BE 2021/395</text:a><text:line-break/><text:a xlink:type="simple" xlink:href="https://wiki.product-compliance.net/lib/exe/fetch.php?media=zusatzinformationen:lex_hn:p02:be_2020-668.pdf" text:style-name="Internet_20_link" text:visited-style-name="Visited_20_Internet_20_Link">BE 2020/668</text:a><text:line-break/><text:a xlink:type="simple" xlink:href="https://wiki.product-compliance.net/lib/exe/fetch.php?media=zusatzinformationen:lex_hn:p02:be_2019_1217.pdf" text:style-name="Internet_20_link" text:visited-style-name="Visited_20_Internet_20_Link">BE 2019/1217</text:a> 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13:25</meta:creation-date>
    <dc:creator>Generated</dc:creator>
    <dc:date>2026-08-30T14::13:25</dc:date>
    <dc:language>en-US</dc:language>
    <meta:editing-cycles>1</meta:editing-cycles>
    <meta:editing-duration>PT0S</meta:editing-duration>
    <dc:title>zusatzinformationen:lex_hn:p02:p02_13</dc:title>
  </office:meta>
</office:document-meta>
</file>