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8cf104cde252a240cf1e2c8d93903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, 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text:line-break/><text:a xlink:type="simple" xlink:href="https://wiki.product-compliance.net/doku.php?id=zusatzinformationen:lex_hn:p08:p08" text:style-name="Internet_20_link" text:visited-style-name="Visited_20_Internet_20_Link">Maschin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976041666667cm" style:rel-height="scale"><draw:image xlink:href="Pictures/98cf104cde252a240cf1e2c8d9390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Lärmemission (umweltbelastende Geräuschemissionen von zur Verwendung im Freien vorgesehener Geräte und Maschin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0L0014&amp;qid=1438600267846" text:style-name="Internet_20_link" text:visited-style-name="Visited_20_Internet_20_Link">LINK</text:a><text:line-break/>Richtlinie 2000/14/EG des Europäischen Parlaments und des Rates vom 8. Mai 2000 zur Angleichung der Rechtsvorschriften der Mitgliedstaaten über umweltbelastende Geräuschemissionen von zur Verwendung im Freien vorgesehenen Geräten und Maschinen<text:line-break/>
<text:span text:style-name="Strong_20_Emphasis">geändert mit:</text:span><text:line-break/>
<text:a xlink:type="simple" xlink:href="https://eur-lex.europa.eu/legal-content/DE/ALL/?uri=CELEX:32024R1208&amp;qid=1714990529920" text:style-name="Internet_20_link" text:visited-style-name="Visited_20_Internet_20_Link">LINK</text:a><text:line-break/>Delegierte Verordnung (EU) 2024/1208 der Kommission vom 16. November 2023 zur Änderung der Richtlinie 2000/14/EG des Europäischen Parlaments und des Rates hinsichtlich der Verfahren zur Messung des Luftschalls von zur Verwendung im Freien vorgesehenen Geräten und Maschin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0L0014-20251129" text:style-name="Internet_20_link" text:visited-style-name="Visited_20_Internet_20_Link">vom 29.11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mschv_32/index.html" text:style-name="Internet_20_link" text:visited-style-name="Visited_20_Internet_20_Link">LINK</text:a><text:line-break/>32. Verordnung zur Durchführung des Bundes-Immissionsschutzgesetzes (Geräte- und Maschinenlärmschutzverordnung - 32. BImSchV)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13:07</meta:creation-date>
    <dc:creator>Generated</dc:creator>
    <dc:date>2026-08-30T14::13:07</dc:date>
    <dc:language>en-US</dc:language>
    <meta:editing-cycles>1</meta:editing-cycles>
    <meta:editing-duration>PT0S</meta:editing-duration>
    <dc:title>zusatzinformationen:lex_hn:p02:p02_12</dc:title>
  </office:meta>
</office:document-meta>
</file>